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Tabela1" style:family="table">
      <style:table-properties style:width="15.332cm" table:align="left"/>
    </style:style>
    <style:style style:name="Tabela1.A" style:family="table-column">
      <style:table-column-properties style:column-width="7.368cm"/>
    </style:style>
    <style:style style:name="Tabela1.B" style:family="table-column">
      <style:table-column-properties style:column-width="2.889cm"/>
    </style:style>
    <style:style style:name="Tabela1.C" style:family="table-column">
      <style:table-column-properties style:column-width="5.075cm"/>
    </style:style>
    <style:style style:name="Tabela1.A1" style:family="table-cell">
      <style:table-cell-properties style:vertical-align="middle" fo:padding="0.049cm" fo:border="none"/>
    </style:style>
    <style:style style:name="Tabela2" style:family="table">
      <style:table-properties style:width="15.332cm" table:align="left"/>
    </style:style>
    <style:style style:name="Tabela2.A" style:family="table-column">
      <style:table-column-properties style:column-width="7.368cm"/>
    </style:style>
    <style:style style:name="Tabela2.B" style:family="table-column">
      <style:table-column-properties style:column-width="2.889cm"/>
    </style:style>
    <style:style style:name="Tabela2.C" style:family="table-column">
      <style:table-column-properties style:column-width="5.075cm"/>
    </style:style>
    <style:style style:name="Tabela2.A1" style:family="table-cell">
      <style:table-cell-properties style:vertical-align="middle" fo:padding="0.049cm" fo:border="none"/>
    </style:style>
    <style:style style:name="Tabela2.8" style:family="table-row">
      <style:table-row-properties style:min-row-height="0.691cm"/>
    </style:style>
    <style:style style:name="P1" style:family="paragraph" style:parent-style-name="Standard">
      <style:text-properties style:font-name="Times New Roman" fo:font-size="12pt" style:font-size-asian="12pt" style:font-size-complex="12pt"/>
    </style:style>
    <style:style style:name="P2" style:family="paragraph" style:parent-style-name="Heading_20_1">
      <style:paragraph-properties fo:margin-left="0cm" fo:margin-right="0cm" fo:text-indent="0cm" style:auto-text-indent="false"/>
      <style:text-properties style:font-name="Times New Roman" fo:font-size="12pt" style:font-size-asian="12pt" style:font-size-complex="12pt"/>
    </style:style>
    <style:style style:name="P3" style:family="paragraph" style:parent-style-name="Heading_20_1">
      <style:paragraph-properties fo:margin-left="0cm" fo:margin-right="0cm" fo:text-align="center" style:justify-single-word="false" fo:text-indent="0cm" style:auto-text-indent="false"/>
      <style:text-properties style:font-name="Times New Roman" fo:font-size="12pt" style:font-size-asian="12pt" style:font-size-complex="12pt"/>
    </style:style>
    <style:style style:name="P4" style:family="paragraph" style:parent-style-name="Heading_20_2">
      <style:paragraph-properties fo:text-align="center" style:justify-single-word="false"/>
      <style:text-properties style:font-name="Times New Roman" fo:font-size="12pt" style:font-size-asian="12pt" style:font-size-complex="12pt"/>
    </style:style>
    <style:style style:name="P5" style:family="paragraph" style:parent-style-name="Text_20_body">
      <style:paragraph-properties fo:text-align="center" style:justify-single-word="false"/>
      <style:text-properties style:font-name="Times New Roman" fo:font-size="12pt" style:font-size-asian="12pt" style:font-size-complex="12pt"/>
    </style:style>
    <style:style style:name="P6" style:family="paragraph" style:parent-style-name="Quotations">
      <style:text-properties officeooo:paragraph-rsid="0014c6ba"/>
    </style:style>
    <style:style style:name="P7" style:family="paragraph" style:parent-style-name="Quotations">
      <style:paragraph-properties fo:margin-left="0cm" fo:text-indent="0cm" style:auto-text-indent="false"/>
      <style:text-properties style:font-name="Times New Roman" fo:font-size="12pt" officeooo:paragraph-rsid="0014c6ba" style:font-size-asian="12pt" style:font-size-complex="12pt"/>
    </style:style>
    <style:style style:name="P8" style:family="paragraph" style:parent-style-name="Text_20_body" style:list-style-name="L1">
      <style:paragraph-properties fo:margin-top="0cm" fo:margin-bottom="0cm" style:contextual-spacing="false"/>
      <style:text-properties style:font-name="Times New Roman" fo:font-size="12pt" style:font-size-asian="12pt" style:font-size-complex="12pt"/>
    </style:style>
    <style:style style:name="P9" style:family="paragraph" style:parent-style-name="Text_20_body" style:list-style-name="L1">
      <style:text-properties style:font-name="Times New Roman" fo:font-size="12pt" style:font-size-asian="12pt" style:font-size-complex="12pt"/>
    </style:style>
    <style:style style:name="P10" style:family="paragraph" style:parent-style-name="Text_20_body">
      <style:text-properties style:font-name="Times New Roman" fo:font-size="12pt" style:font-size-asian="12pt" style:font-size-complex="12pt"/>
    </style:style>
    <style:style style:name="P11" style:family="paragraph" style:parent-style-name="Heading_20_1">
      <style:text-properties style:font-name="Times New Roman" fo:font-size="12pt" style:font-size-asian="12pt" style:font-size-complex="12pt"/>
    </style:style>
    <style:style style:name="P12" style:family="paragraph" style:parent-style-name="Heading_20_2">
      <style:text-properties style:font-name="Times New Roman" fo:font-size="12pt" style:font-size-asian="12pt" style:font-size-complex="12pt"/>
    </style:style>
    <style:style style:name="P13" style:family="paragraph" style:parent-style-name="Text_20_body" style:list-style-name="L2">
      <style:paragraph-properties fo:margin-top="0cm" fo:margin-bottom="0cm" style:contextual-spacing="false"/>
      <style:text-properties style:font-name="Times New Roman" fo:font-size="12pt" style:font-size-asian="12pt" style:font-size-complex="12pt"/>
    </style:style>
    <style:style style:name="P14" style:family="paragraph" style:parent-style-name="Text_20_body" style:list-style-name="L2">
      <style:text-properties style:font-name="Times New Roman" fo:font-size="12pt" style:font-size-asian="12pt" style:font-size-complex="12pt"/>
    </style:style>
    <style:style style:name="P15" style:family="paragraph" style:parent-style-name="Text_20_body" style:list-style-name="L3">
      <style:paragraph-properties fo:margin-top="0cm" fo:margin-bottom="0cm" style:contextual-spacing="false"/>
      <style:text-properties style:font-name="Times New Roman" fo:font-size="12pt" style:font-size-asian="12pt" style:font-size-complex="12pt"/>
    </style:style>
    <style:style style:name="P16" style:family="paragraph" style:parent-style-name="Text_20_body" style:list-style-name="L3">
      <style:text-properties style:font-name="Times New Roman" fo:font-size="12pt" style:font-size-asian="12pt" style:font-size-complex="12pt"/>
    </style:style>
    <style:style style:name="P17" style:family="paragraph" style:parent-style-name="Text_20_body" style:list-style-name="L4">
      <style:paragraph-properties fo:margin-top="0cm" fo:margin-bottom="0cm" style:contextual-spacing="false"/>
      <style:text-properties style:font-name="Times New Roman" fo:font-size="12pt" style:font-size-asian="12pt" style:font-size-complex="12pt"/>
    </style:style>
    <style:style style:name="P18" style:family="paragraph" style:parent-style-name="Text_20_body" style:list-style-name="L4">
      <style:text-properties style:font-name="Times New Roman" fo:font-size="12pt" style:font-size-asian="12pt" style:font-size-complex="12pt"/>
    </style:style>
    <style:style style:name="P19" style:family="paragraph" style:parent-style-name="Text_20_body" style:list-style-name="L5">
      <style:paragraph-properties fo:margin-top="0cm" fo:margin-bottom="0cm" style:contextual-spacing="false"/>
      <style:text-properties style:font-name="Times New Roman" fo:font-size="12pt" style:font-size-asian="12pt" style:font-size-complex="12pt"/>
    </style:style>
    <style:style style:name="P20" style:family="paragraph" style:parent-style-name="Text_20_body" style:list-style-name="L5">
      <style:text-properties style:font-name="Times New Roman" fo:font-size="12pt" style:font-size-asian="12pt" style:font-size-complex="12pt"/>
    </style:style>
    <style:style style:name="P21" style:family="paragraph" style:parent-style-name="Text_20_body" style:list-style-name="L6">
      <style:paragraph-properties fo:margin-top="0cm" fo:margin-bottom="0cm" style:contextual-spacing="false"/>
      <style:text-properties style:font-name="Times New Roman" fo:font-size="12pt" style:font-size-asian="12pt" style:font-size-complex="12pt"/>
    </style:style>
    <style:style style:name="P22" style:family="paragraph" style:parent-style-name="Text_20_body" style:list-style-name="L6">
      <style:text-properties style:font-name="Times New Roman" fo:font-size="12pt" style:font-size-asian="12pt" style:font-size-complex="12pt"/>
    </style:style>
    <style:style style:name="P23" style:family="paragraph" style:parent-style-name="Text_20_body" style:list-style-name="L7">
      <style:paragraph-properties fo:margin-top="0cm" fo:margin-bottom="0cm" style:contextual-spacing="false"/>
    </style:style>
    <style:style style:name="P24" style:family="paragraph" style:parent-style-name="Text_20_body" style:list-style-name="L7"/>
    <style:style style:name="P25" style:family="paragraph" style:parent-style-name="Text_20_body" style:list-style-name="L8">
      <style:paragraph-properties fo:margin-top="0cm" fo:margin-bottom="0cm" style:contextual-spacing="false"/>
      <style:text-properties style:font-name="Times New Roman" fo:font-size="12pt" style:font-size-asian="12pt" style:font-size-complex="12pt"/>
    </style:style>
    <style:style style:name="P26" style:family="paragraph" style:parent-style-name="Text_20_body" style:list-style-name="L8">
      <style:text-properties style:font-name="Times New Roman" fo:font-size="12pt" style:font-size-asian="12pt" style:font-size-complex="12pt"/>
    </style:style>
    <style:style style:name="P27" style:family="paragraph" style:parent-style-name="Heading_20_3">
      <style:text-properties style:font-name="Times New Roman" fo:font-size="12pt" style:font-size-asian="12pt" style:font-size-complex="12pt"/>
    </style:style>
    <style:style style:name="P28" style:family="paragraph" style:parent-style-name="Text_20_body" style:list-style-name="L9">
      <style:paragraph-properties fo:margin-top="0cm" fo:margin-bottom="0cm" style:contextual-spacing="false"/>
      <style:text-properties style:font-name="Times New Roman" fo:font-size="12pt" style:font-size-asian="12pt" style:font-size-complex="12pt"/>
    </style:style>
    <style:style style:name="P29" style:family="paragraph" style:parent-style-name="Text_20_body" style:list-style-name="L9">
      <style:text-properties style:font-name="Times New Roman" fo:font-size="12pt" style:font-size-asian="12pt" style:font-size-complex="12pt"/>
    </style:style>
    <style:style style:name="P30" style:family="paragraph" style:parent-style-name="Text_20_body" style:list-style-name="L10">
      <style:paragraph-properties fo:margin-top="0cm" fo:margin-bottom="0cm" style:contextual-spacing="false"/>
      <style:text-properties style:font-name="Times New Roman" fo:font-size="12pt" style:font-size-asian="12pt" style:font-size-complex="12pt"/>
    </style:style>
    <style:style style:name="P31" style:family="paragraph" style:parent-style-name="Text_20_body" style:list-style-name="L10">
      <style:text-properties style:font-name="Times New Roman" fo:font-size="12pt" style:font-size-asian="12pt" style:font-size-complex="12pt"/>
    </style:style>
    <style:style style:name="P32" style:family="paragraph" style:parent-style-name="Text_20_body" style:list-style-name="L11">
      <style:paragraph-properties fo:margin-top="0cm" fo:margin-bottom="0cm" style:contextual-spacing="false"/>
      <style:text-properties style:font-name="Times New Roman" fo:font-size="12pt" style:font-size-asian="12pt" style:font-size-complex="12pt"/>
    </style:style>
    <style:style style:name="P33" style:family="paragraph" style:parent-style-name="Text_20_body" style:list-style-name="L11">
      <style:text-properties style:font-name="Times New Roman" fo:font-size="12pt" style:font-size-asian="12pt" style:font-size-complex="12pt"/>
    </style:style>
    <style:style style:name="P34" style:family="paragraph" style:parent-style-name="Text_20_body" style:list-style-name="L12">
      <style:paragraph-properties fo:margin-top="0cm" fo:margin-bottom="0cm" style:contextual-spacing="false"/>
      <style:text-properties style:font-name="Times New Roman" fo:font-size="12pt" style:font-size-asian="12pt" style:font-size-complex="12pt"/>
    </style:style>
    <style:style style:name="P35" style:family="paragraph" style:parent-style-name="Text_20_body" style:list-style-name="L12">
      <style:text-properties style:font-name="Times New Roman" fo:font-size="12pt" style:font-size-asian="12pt" style:font-size-complex="12pt"/>
    </style:style>
    <style:style style:name="P36" style:family="paragraph" style:parent-style-name="Text_20_body" style:list-style-name="L13">
      <style:paragraph-properties fo:margin-top="0cm" fo:margin-bottom="0cm" style:contextual-spacing="false"/>
      <style:text-properties style:font-name="Times New Roman" fo:font-size="12pt" style:font-size-asian="12pt" style:font-size-complex="12pt"/>
    </style:style>
    <style:style style:name="P37" style:family="paragraph" style:parent-style-name="Text_20_body" style:list-style-name="L13">
      <style:text-properties style:font-name="Times New Roman" fo:font-size="12pt" style:font-size-asian="12pt" style:font-size-complex="12pt"/>
    </style:style>
    <style:style style:name="P38" style:family="paragraph" style:parent-style-name="Text_20_body" style:list-style-name="L14">
      <style:paragraph-properties fo:margin-top="0cm" fo:margin-bottom="0cm" style:contextual-spacing="false"/>
      <style:text-properties style:font-name="Times New Roman" fo:font-size="12pt" style:font-size-asian="12pt" style:font-size-complex="12pt"/>
    </style:style>
    <style:style style:name="P39" style:family="paragraph" style:parent-style-name="Text_20_body" style:list-style-name="L14">
      <style:text-properties style:font-name="Times New Roman" fo:font-size="12pt" style:font-size-asian="12pt" style:font-size-complex="12pt"/>
    </style:style>
    <style:style style:name="P40" style:family="paragraph" style:parent-style-name="Text_20_body" style:list-style-name="L15">
      <style:paragraph-properties fo:margin-top="0cm" fo:margin-bottom="0cm" style:contextual-spacing="false"/>
      <style:text-properties style:font-name="Times New Roman" fo:font-size="12pt" style:font-size-asian="12pt" style:font-size-complex="12pt"/>
    </style:style>
    <style:style style:name="P41" style:family="paragraph" style:parent-style-name="Text_20_body" style:list-style-name="L15">
      <style:text-properties style:font-name="Times New Roman" fo:font-size="12pt" style:font-size-asian="12pt" style:font-size-complex="12pt"/>
    </style:style>
    <style:style style:name="P42" style:family="paragraph" style:parent-style-name="Text_20_body" style:list-style-name="L16">
      <style:paragraph-properties fo:margin-top="0cm" fo:margin-bottom="0cm" style:contextual-spacing="false"/>
      <style:text-properties style:font-name="Times New Roman" fo:font-size="12pt" style:font-size-asian="12pt" style:font-size-complex="12pt"/>
    </style:style>
    <style:style style:name="P43" style:family="paragraph" style:parent-style-name="Text_20_body" style:list-style-name="L16">
      <style:text-properties style:font-name="Times New Roman" fo:font-size="12pt" style:font-size-asian="12pt" style:font-size-complex="12pt"/>
    </style:style>
    <style:style style:name="P44" style:family="paragraph" style:parent-style-name="Text_20_body" style:list-style-name="L17">
      <style:paragraph-properties fo:margin-top="0cm" fo:margin-bottom="0cm" style:contextual-spacing="false"/>
      <style:text-properties style:font-name="Times New Roman" fo:font-size="12pt" style:font-size-asian="12pt" style:font-size-complex="12pt"/>
    </style:style>
    <style:style style:name="P45" style:family="paragraph" style:parent-style-name="Text_20_body" style:list-style-name="L17">
      <style:text-properties style:font-name="Times New Roman" fo:font-size="12pt" style:font-size-asian="12pt" style:font-size-complex="12pt"/>
    </style:style>
    <style:style style:name="P46" style:family="paragraph" style:parent-style-name="Text_20_body" style:list-style-name="L18">
      <style:paragraph-properties fo:margin-top="0cm" fo:margin-bottom="0cm" style:contextual-spacing="false"/>
      <style:text-properties style:font-name="Times New Roman" fo:font-size="12pt" style:font-size-asian="12pt" style:font-size-complex="12pt"/>
    </style:style>
    <style:style style:name="P47" style:family="paragraph" style:parent-style-name="Text_20_body" style:list-style-name="L18">
      <style:text-properties style:font-name="Times New Roman" fo:font-size="12pt" style:font-size-asian="12pt" style:font-size-complex="12pt"/>
    </style:style>
    <style:style style:name="P48" style:family="paragraph" style:parent-style-name="Text_20_body" style:list-style-name="L19">
      <style:text-properties style:font-name="Times New Roman" fo:font-size="12pt" style:font-size-asian="12pt" style:font-size-complex="12pt"/>
    </style:style>
    <style:style style:name="P49" style:family="paragraph" style:parent-style-name="Text_20_body">
      <style:paragraph-properties fo:margin-top="0cm" fo:margin-bottom="0cm" style:contextual-spacing="false"/>
      <style:text-properties style:font-name="Times New Roman" fo:font-size="12pt" style:font-size-asian="12pt" style:font-size-complex="12pt"/>
    </style:style>
    <style:style style:name="P50" style:family="paragraph" style:parent-style-name="Horizontal_20_Line">
      <style:text-properties style:font-name="Times New Roman" fo:font-size="12pt" style:font-size-asian="12pt" style:font-size-complex="12pt"/>
    </style:style>
    <style:style style:name="P51" style:family="paragraph" style:parent-style-name="Text_20_body" style:list-style-name="L20">
      <style:paragraph-properties fo:margin-top="0cm" fo:margin-bottom="0cm" style:contextual-spacing="false"/>
      <style:text-properties style:font-name="Times New Roman" fo:font-size="12pt" style:font-size-asian="12pt" style:font-size-complex="12pt"/>
    </style:style>
    <style:style style:name="P52" style:family="paragraph" style:parent-style-name="Text_20_body" style:list-style-name="L20">
      <style:text-properties style:font-name="Times New Roman" fo:font-size="12pt" style:font-size-asian="12pt" style:font-size-complex="12pt"/>
    </style:style>
    <style:style style:name="P53" style:family="paragraph" style:parent-style-name="Text_20_body" style:list-style-name="L21">
      <style:paragraph-properties fo:margin-top="0cm" fo:margin-bottom="0cm" style:contextual-spacing="false"/>
      <style:text-properties style:font-name="Times New Roman" fo:font-size="12pt" style:font-size-asian="12pt" style:font-size-complex="12pt"/>
    </style:style>
    <style:style style:name="P54" style:family="paragraph" style:parent-style-name="Text_20_body" style:list-style-name="L21">
      <style:text-properties style:font-name="Times New Roman" fo:font-size="12pt" style:font-size-asian="12pt" style:font-size-complex="12pt"/>
    </style:style>
    <style:style style:name="P55" style:family="paragraph" style:parent-style-name="Text_20_body" style:list-style-name="L22">
      <style:paragraph-properties fo:margin-top="0cm" fo:margin-bottom="0cm" style:contextual-spacing="false"/>
      <style:text-properties style:font-name="Times New Roman" fo:font-size="12pt" style:font-size-asian="12pt" style:font-size-complex="12pt"/>
    </style:style>
    <style:style style:name="P56" style:family="paragraph" style:parent-style-name="Text_20_body" style:list-style-name="L22">
      <style:text-properties style:font-name="Times New Roman" fo:font-size="12pt" style:font-size-asian="12pt" style:font-size-complex="12pt"/>
    </style:style>
    <style:style style:name="P57" style:family="paragraph" style:parent-style-name="Text_20_body" style:list-style-name="L23">
      <style:paragraph-properties fo:margin-top="0cm" fo:margin-bottom="0cm" style:contextual-spacing="false"/>
      <style:text-properties style:font-name="Times New Roman" fo:font-size="12pt" style:font-size-asian="12pt" style:font-size-complex="12pt"/>
    </style:style>
    <style:style style:name="P58" style:family="paragraph" style:parent-style-name="Text_20_body" style:list-style-name="L23">
      <style:text-properties style:font-name="Times New Roman" fo:font-size="12pt" style:font-size-asian="12pt" style:font-size-complex="12pt"/>
    </style:style>
    <style:style style:name="P59" style:family="paragraph" style:parent-style-name="Text_20_body" style:list-style-name="L24">
      <style:paragraph-properties fo:margin-top="0cm" fo:margin-bottom="0cm" style:contextual-spacing="false"/>
      <style:text-properties style:font-name="Times New Roman" fo:font-size="12pt" style:font-size-asian="12pt" style:font-size-complex="12pt"/>
    </style:style>
    <style:style style:name="P60" style:family="paragraph" style:parent-style-name="Text_20_body" style:list-style-name="L24">
      <style:text-properties style:font-name="Times New Roman" fo:font-size="12pt" style:font-size-asian="12pt" style:font-size-complex="12pt"/>
    </style:style>
    <style:style style:name="P61" style:family="paragraph" style:parent-style-name="Table_20_Heading">
      <style:text-properties style:font-name="Times New Roman" fo:font-size="12pt" style:font-size-asian="12pt" style:font-size-complex="12pt"/>
    </style:style>
    <style:style style:name="P62" style:family="paragraph" style:parent-style-name="Table_20_Contents">
      <style:text-properties style:font-name="Times New Roman" fo:font-size="12pt" style:font-size-asian="12pt" style:font-size-complex="12pt"/>
    </style:style>
    <style:style style:name="P63" style:family="paragraph" style:parent-style-name="Text_20_body" style:list-style-name="L25">
      <style:paragraph-properties fo:margin-top="0cm" fo:margin-bottom="0cm" style:contextual-spacing="false"/>
      <style:text-properties style:font-name="Times New Roman" fo:font-size="12pt" style:font-size-asian="12pt" style:font-size-complex="12pt"/>
    </style:style>
    <style:style style:name="P64" style:family="paragraph" style:parent-style-name="Text_20_body" style:list-style-name="L25">
      <style:text-properties style:font-name="Times New Roman" fo:font-size="12pt" style:font-size-asian="12pt" style:font-size-complex="12pt"/>
    </style:style>
    <style:style style:name="P65" style:family="paragraph" style:parent-style-name="Text_20_body">
      <style:text-properties style:font-name="Times New Roman" fo:font-size="12pt" officeooo:paragraph-rsid="0014c6ba" style:font-size-asian="12pt" style:font-size-complex="12pt"/>
    </style:style>
    <style:style style:name="P66" style:family="paragraph" style:parent-style-name="Table_20_Contents">
      <style:text-properties style:font-name="Times New Roman" fo:font-size="12pt" officeooo:rsid="0014c6ba" officeooo:paragraph-rsid="0014c6ba" style:font-size-asian="12pt" style:font-size-complex="12pt"/>
    </style:style>
    <style:style style:name="P67" style:family="paragraph" style:parent-style-name="Heading_20_2">
      <style:text-properties style:font-name="Times New Roman" fo:font-size="12pt" officeooo:paragraph-rsid="0014c6ba" style:font-size-asian="12pt" style:font-size-complex="12pt"/>
    </style:style>
    <style:style style:name="P68" style:family="paragraph" style:parent-style-name="Text_20_body" style:list-style-name="L26">
      <style:paragraph-properties fo:margin-top="0cm" fo:margin-bottom="0cm" style:contextual-spacing="false"/>
      <style:text-properties style:font-name="Times New Roman" fo:font-size="12pt" style:font-size-asian="12pt" style:font-size-complex="12pt"/>
    </style:style>
    <style:style style:name="P69" style:family="paragraph" style:parent-style-name="Text_20_body" style:list-style-name="L26">
      <style:text-properties style:font-name="Times New Roman" fo:font-size="12pt" style:font-size-asian="12pt" style:font-size-complex="12pt"/>
    </style:style>
    <style:style style:name="P70" style:family="paragraph" style:parent-style-name="Text_20_body" style:list-style-name="L27">
      <style:paragraph-properties fo:margin-top="0cm" fo:margin-bottom="0cm" style:contextual-spacing="false"/>
      <style:text-properties style:font-name="Times New Roman" fo:font-size="12pt" style:font-size-asian="12pt" style:font-size-complex="12pt"/>
    </style:style>
    <style:style style:name="P71" style:family="paragraph" style:parent-style-name="Text_20_body" style:list-style-name="L27">
      <style:text-properties style:font-name="Times New Roman" fo:font-size="12pt" style:font-size-asian="12pt" style:font-size-complex="12pt"/>
    </style:style>
    <style:style style:name="P72" style:family="paragraph" style:parent-style-name="Text_20_body" style:list-style-name="L28">
      <style:paragraph-properties fo:margin-top="0cm" fo:margin-bottom="0cm" style:contextual-spacing="false"/>
      <style:text-properties style:font-name="Times New Roman" fo:font-size="12pt" style:font-size-asian="12pt" style:font-size-complex="12pt"/>
    </style:style>
    <style:style style:name="P73" style:family="paragraph" style:parent-style-name="Text_20_body" style:list-style-name="L28">
      <style:text-properties style:font-name="Times New Roman" fo:font-size="12pt" style:font-size-asian="12pt" style:font-size-complex="12pt"/>
    </style:style>
    <style:style style:name="P74" style:family="paragraph" style:parent-style-name="Text_20_body" style:list-style-name="L29">
      <style:paragraph-properties fo:margin-top="0cm" fo:margin-bottom="0cm" style:contextual-spacing="false"/>
      <style:text-properties style:font-name="Times New Roman" fo:font-size="12pt" style:font-size-asian="12pt" style:font-size-complex="12pt"/>
    </style:style>
    <style:style style:name="P75" style:family="paragraph" style:parent-style-name="Text_20_body" style:list-style-name="L29">
      <style:text-properties style:font-name="Times New Roman" fo:font-size="12pt" style:font-size-asian="12pt" style:font-size-complex="12pt"/>
    </style:style>
    <style:style style:name="P76" style:family="paragraph" style:parent-style-name="Text_20_body" style:list-style-name="L30">
      <style:paragraph-properties fo:margin-top="0cm" fo:margin-bottom="0cm" style:contextual-spacing="false"/>
    </style:style>
    <style:style style:name="P77" style:family="paragraph" style:parent-style-name="Text_20_body" style:list-style-name="L30"/>
    <style:style style:name="P78" style:family="paragraph" style:parent-style-name="Text_20_body" style:list-style-name="L31">
      <style:paragraph-properties fo:margin-top="0cm" fo:margin-bottom="0cm" style:contextual-spacing="false"/>
      <style:text-properties style:font-name="Times New Roman" fo:font-size="12pt" style:font-size-asian="12pt" style:font-size-complex="12pt"/>
    </style:style>
    <style:style style:name="P79" style:family="paragraph" style:parent-style-name="Text_20_body" style:list-style-name="L31">
      <style:text-properties style:font-name="Times New Roman" fo:font-size="12pt" style:font-size-asian="12pt" style:font-size-complex="12pt"/>
    </style:style>
    <style:style style:name="P80" style:family="paragraph" style:parent-style-name="Text_20_body" style:list-style-name="L32">
      <style:paragraph-properties fo:margin-top="0cm" fo:margin-bottom="0cm" style:contextual-spacing="false"/>
      <style:text-properties style:font-name="Times New Roman" fo:font-size="12pt" style:font-size-asian="12pt" style:font-size-complex="12pt"/>
    </style:style>
    <style:style style:name="P81" style:family="paragraph" style:parent-style-name="Text_20_body" style:list-style-name="L32">
      <style:text-properties style:font-name="Times New Roman" fo:font-size="12pt" style:font-size-asian="12pt" style:font-size-complex="12pt"/>
    </style:style>
    <style:style style:name="P82" style:family="paragraph" style:parent-style-name="Text_20_body" style:list-style-name="L33">
      <style:paragraph-properties fo:margin-top="0cm" fo:margin-bottom="0cm" style:contextual-spacing="false"/>
      <style:text-properties style:font-name="Times New Roman" fo:font-size="12pt" style:font-size-asian="12pt" style:font-size-complex="12pt"/>
    </style:style>
    <style:style style:name="P83" style:family="paragraph" style:parent-style-name="Text_20_body" style:list-style-name="L33">
      <style:text-properties style:font-name="Times New Roman" fo:font-size="12pt" style:font-size-asian="12pt" style:font-size-complex="12pt"/>
    </style:style>
    <style:style style:name="P84" style:family="paragraph" style:parent-style-name="Text_20_body" style:list-style-name="L34">
      <style:paragraph-properties fo:margin-top="0cm" fo:margin-bottom="0cm" style:contextual-spacing="false"/>
      <style:text-properties style:font-name="Times New Roman" fo:font-size="12pt" style:font-size-asian="12pt" style:font-size-complex="12pt"/>
    </style:style>
    <style:style style:name="P85" style:family="paragraph" style:parent-style-name="Text_20_body" style:list-style-name="L34">
      <style:text-properties style:font-name="Times New Roman" fo:font-size="12pt" style:font-size-asian="12pt" style:font-size-complex="12pt"/>
    </style:style>
    <style:style style:name="P86" style:family="paragraph" style:parent-style-name="Text_20_body" style:list-style-name="L35">
      <style:paragraph-properties fo:margin-top="0cm" fo:margin-bottom="0cm" style:contextual-spacing="false"/>
      <style:text-properties style:font-name="Times New Roman" fo:font-size="12pt" style:font-size-asian="12pt" style:font-size-complex="12pt"/>
    </style:style>
    <style:style style:name="P87" style:family="paragraph" style:parent-style-name="Text_20_body" style:list-style-name="L35">
      <style:text-properties style:font-name="Times New Roman" fo:font-size="12pt" style:font-size-asian="12pt" style:font-size-complex="12pt"/>
    </style:style>
    <style:style style:name="P88" style:family="paragraph" style:parent-style-name="Text_20_body" style:list-style-name="L36">
      <style:paragraph-properties fo:margin-top="0cm" fo:margin-bottom="0cm" style:contextual-spacing="false"/>
      <style:text-properties style:font-name="Times New Roman" fo:font-size="12pt" style:font-size-asian="12pt" style:font-size-complex="12pt"/>
    </style:style>
    <style:style style:name="P89" style:family="paragraph" style:parent-style-name="Text_20_body" style:list-style-name="L36">
      <style:text-properties style:font-name="Times New Roman" fo:font-size="12pt" style:font-size-asian="12pt" style:font-size-complex="12pt"/>
    </style:style>
    <style:style style:name="P90" style:family="paragraph" style:parent-style-name="Text_20_body" style:list-style-name="L37">
      <style:paragraph-properties fo:margin-top="0cm" fo:margin-bottom="0cm" style:contextual-spacing="false"/>
      <style:text-properties style:font-name="Times New Roman" fo:font-size="12pt" style:font-size-asian="12pt" style:font-size-complex="12pt"/>
    </style:style>
    <style:style style:name="P91" style:family="paragraph" style:parent-style-name="Text_20_body" style:list-style-name="L37">
      <style:text-properties style:font-name="Times New Roman" fo:font-size="12pt" style:font-size-asian="12pt" style:font-size-complex="12pt"/>
    </style:style>
    <style:style style:name="P92" style:family="paragraph" style:parent-style-name="Text_20_body" style:list-style-name="L38">
      <style:paragraph-properties fo:margin-top="0cm" fo:margin-bottom="0cm" style:contextual-spacing="false"/>
      <style:text-properties style:font-name="Times New Roman" fo:font-size="12pt" style:font-size-asian="12pt" style:font-size-complex="12pt"/>
    </style:style>
    <style:style style:name="P93" style:family="paragraph" style:parent-style-name="Text_20_body" style:list-style-name="L38">
      <style:text-properties style:font-name="Times New Roman" fo:font-size="12pt" style:font-size-asian="12pt" style:font-size-complex="12pt"/>
    </style:style>
    <style:style style:name="T1" style:family="text">
      <style:text-properties style:font-name="Times New Roman" fo:font-size="12pt" style:font-size-asian="12pt" style:font-size-complex="12pt"/>
    </style:style>
    <style:style style:name="T2" style:family="text">
      <style:text-properties fo:color="#ff0000" loext:opacity="100%"/>
    </style:style>
    <style:style style:name="T3" style:family="text">
      <style:text-properties fo:color="#ff0000" loext:opacity="100%" style:font-name="Times New Roman" fo:font-size="12pt" style:font-size-asian="12pt" style:font-size-complex="12pt"/>
    </style:style>
    <style:style style:name="Sect1" style:family="section">
      <style:section-properties fo:margin-left="0cm" fo:margin-right="0cm" style:editable="false">
        <style:columns fo:column-count="1" fo:column-gap="0cm"/>
      </style:section-properties>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number text:level="1" text:style-name="Numbering_20_Symbols" loext:num-list-format="%1%." style:num-suffix="." style:num-format="1" text:start-value="1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5">
      <text:list-level-style-bullet text:level="1" text:style-name="Bullet_20_Symbols" loext:num-list-format="%1%." style:num-suffix="." text:bullet-char="•">
        <style:list-level-properties text:space-before="0.752cm" text:min-label-width="0.499cm"/>
      </text:list-level-style-bullet>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section text:style-name="Sect1" text:name="writing-block-39cb77dd-220a-4a8a-a74c-2cc933a9f20e">
        <text:h text:style-name="P2" text:outline-level="1"/>
        <text:h text:style-name="P2" text:outline-level="1"/>
        <text:h text:style-name="P2" text:outline-level="1"/>
        <text:h text:style-name="P2" text:outline-level="1"/>
        <text:h text:style-name="P3" text:outline-level="1">LETNI DELOVNI NAČRT ZASEBNEGA VRTCA</text:h>
        <text:h text:style-name="P4" text:outline-level="2">ZA ŠOLSKO LETO 2026/2027</text:h>
        <text:p text:style-name="P5"/>
        <text:p text:style-name="P5"/>
        <text:p text:style-name="P5"/>
        <text:p text:style-name="P6"><text:span text:style-name="Strong_20_Emphasis"><text:span text:style-name="T1">»Z radovednostjo odkrivamo, z izkušnjami se učimo, skupaj ustvarjamo.«</text:span></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6"><text:span text:style-name="Strong_20_Emphasis"><text:span text:style-name="T1"/></text:span></text:p>
        <text:p text:style-name="P7"/>
        <text:p text:style-name="P7"/>
        <text:p text:style-name="P7"><text:soft-page-break/>KAZALO</text:p>
        <text:list text:style-name="L1">
          <text:list-item>
            <text:p text:style-name="P8">Uvod</text:p>
          </text:list-item>
          <text:list-item>
            <text:p text:style-name="P8">Predstavitev vrtca<text:line-break/>2.1 Program zasebnega vrtca</text:p>
          </text:list-item>
          <text:list-item>
            <text:p text:style-name="P8">Organizacija dela vrtca<text:line-break/>3.1 Organizacijska struktura<text:line-break/>3.2 Organizacija vzgojno-izobraževalnega procesa v kombinirani skupini<text:line-break/>3.3 Dnevna organizacija dela<text:line-break/>3.4 Organizacija prostora in materialnih pogojev<text:line-break/>3.5 Organizacija dela strokovnih delavcev<text:line-break/>3.6 Zagotavljanje varnosti in kakovosti<text:line-break/>3.7 Organizacija dela med šolskimi počitnicami in v času zmanjšane prisotnosti otrok</text:p>
          </text:list-item>
          <text:list-item>
            <text:p text:style-name="P8">Kadrovska struktura<text:line-break/>4.1 Kadrovska zasedba<text:line-break/>4.2 Naloge direktorja vrtca<text:line-break/>4.3 Naloge pedagoške vodje<text:line-break/>4.4 Naloge vzgojiteljice<text:line-break/>4.5 Naloge pomočnice vzgojiteljice<text:line-break/>4.6 Organizacija delovnega časa<text:line-break/>4.7 Sodelovanje zaposlenih in delo drugih delavcev<text:line-break/>4.8 Strokovno sodelovanje in strokovna srečanja<text:line-break/>4.9 Mentorstvo pripravnikom in študentom<text:line-break/>4.10 Sodelovanje z ustanovami, ki izobražujejo strokovne delavce</text:p>
          </text:list-item>
          <text:list-item>
            <text:p text:style-name="P8">Prednostna naloga v šolskem letu 2026/2027<text:line-break/>5.1 Razvoj in vključevanje načel gozdne pedagogike</text:p>
          </text:list-item>
          <text:list-item>
            <text:p text:style-name="P8">Letni načrt dejavnosti po področjih Kurikuluma za vrtce<text:line-break/>6.1 Gibanje<text:line-break/>6.2 Jezik<text:line-break/>6.3 Družba<text:line-break/>6.4 Umetnost<text:line-break/>6.5 Narava<text:line-break/>6.6 Matematika</text:p>
          </text:list-item>
          <text:list-item>
            <text:p text:style-name="P8">Gozdna pedagogika<text:line-break/>7.1 Namen in cilji<text:line-break/>7.2 Organizacija in izvajanje dejavnosti v naravnem okolju<text:line-break/>7.3 Dejavnosti po načelih gozdne pedagogike<text:line-break/>7.4 Tematske vsebine<text:line-break/>7.5 Sodelovanje in obveščanje staršev<text:line-break/>7.6 Spremljanje in evalvacija</text:p>
          </text:list-item>
          <text:list-item>
            <text:p text:style-name="P8">Obogatitvene in dodatne dejavnosti ter zunanji izvajalci<text:line-break/>8.1 Glasbene urice<text:line-break/>8.2 Igrivo spoznavanje angleškega in nemškega jezika<text:line-break/>8.3 Joga za otroke<text:line-break/>8.4 Joga za starše<text:line-break/>8.5 Sodelovanje z drugimi zunanjimi izvajalci</text:p>
          </text:list-item>
          <text:list-item>
            <text:p text:style-name="P8"><text:soft-page-break/>Načrtovane dejavnosti, srečanja, obiski in dogodki</text:p>
          </text:list-item>
          <text:list-item>
            <text:p text:style-name="P8">Projekti in programi</text:p>
          </text:list-item>
          <text:list-item>
            <text:p text:style-name="P8">Načrt sodelovanja s starši<text:line-break/>11.1 Roditeljski sestanki<text:line-break/>11.2 Pogovorne ure<text:line-break/>11.3 Druge oblike sodelovanja s starši</text:p>
          </text:list-item>
          <text:list-item>
            <text:p text:style-name="P8">Sodelovanje z zunanjimi institucijami in lokalnim okoljem</text:p>
          </text:list-item>
          <text:list-item>
            <text:p text:style-name="P8">Načrt strokovnega izpopolnjevanja in izobraževanja<text:line-break/>13.1 Kurikulum za vrtce (2025)<text:line-break/>13.2 Gozdna pedagogika in učenje v naravnem okolju<text:line-break/>13.3 Socialno-čustveni in govorno-jezikovni razvoj predšolskega otroka<text:line-break/>13.4 Prva pomoč in varnost otrok</text:p>
          </text:list-item>
          <text:list-item>
            <text:p text:style-name="P8">Načrt spremljanja, varnosti in evalvacije<text:line-break/>14.1 Spremljanje in evalvacija vzgojno-izobraževalnega dela<text:line-break/>14.2 Načrt zagotavljanja varnega in spodbudnega vzgojnega okolja<text:line-break/>14.3 Ukrepi za zagotavljanje varnega in spodbudnega vzgojnega okolja<text:line-break/>14.4 Usposabljanje zaposlenih za zagotavljanje varnega in spodbudnega vzgojnega okolja<text:line-break/>14.5 Spremljanje in evalvacija ukrepov</text:p>
          </text:list-item>
          <text:list-item>
            <text:p text:style-name="P8">Etična načela delovanja vrtca</text:p>
          </text:list-item>
          <text:list-item>
            <text:p text:style-name="P9">Zaključek</text:p>
          </text:list-item>
        </text:list>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h text:style-name="P11" text:outline-level="1"><text:soft-page-break/>1. UVOD</text:h>
        <text:p text:style-name="P10">Letni delovni načrt zasebnega vrtca za šolsko leto 2026/2027 je temeljni dokument za načrtovanje, izvajanje, spremljanje in evalvacijo vzgojno-izobraževalnega dela vrtca.</text:p>
        <text:p text:style-name="P10">Vzgojno-izobraževalno delo bo načrtovano in izvajano v skladu z veljavno zakonodajo, Kurikulumom za vrtce (2025), programom zasebnega vrtca, strokovnimi načeli predšolske vzgoje ter razvojnimi značilnostmi, individualnimi potrebami, interesi in zmožnostmi otrok.</text:p>
        <text:p text:style-name="P10">Otroka razumemo kot aktivnega, radovednega, ustvarjalnega in kompetentnega posameznika, ki se razvija in uči skozi igro, raziskovanje, gibanje, kakovostne odnose, komunikacijo, lastno dejavnost in neposredne izkušnje.</text:p>
        <text:p text:style-name="P10">Posebno pozornost bomo namenjali telesni in čustveni varnosti otrok, prosti igri, otrokovi participaciji in iniciativnosti, samostojnosti, socialno-čustvenemu razvoju, govoru in komunikaciji, gibanju, ustvarjalnosti, raziskovanju ter rednemu bivanju na prostem.</text:p>
        <text:p text:style-name="P10">Pri načrtovanju bomo upoštevali razvojni kontinuum otrok, njihove individualne razlike ter načeli individualizacije in diferenciacije. Področja dejavnosti bomo medsebojno povezovali ter jih vključevali v prosto igro, dnevne rutine, načrtovane dejavnosti, dejavnosti v naravnem okolju in vsakodnevno življenje vrtca.</text:p>
        <text:h text:style-name="P11" text:outline-level="1">2. PREDSTAVITEV VRTCA</text:h>
        <text:p text:style-name="P10">Zasebni vrtec zagotavlja varno, spodbudno, vključujoče in čustveno podporno okolje, v katerem ima vsak otrok možnost razvijati svoje sposobnosti, interese in potenciale.</text:p>
        <text:p text:style-name="P10">Vzgojno-izobraževalno delo temelji na igri, aktivnem učenju, raziskovanju, gibanju, ustvarjalnosti, kakovostnih odnosih in neposrednih izkušnjah.</text:p>
        <text:p text:style-name="P10">Otrokom bomo omogočali dovolj časa za prosto igro ter možnost izbire materialov, dejavnosti, igralnih partnerjev in načinov raziskovanja. Strokovni delavci bodo spremljali otrokove interese, pobude in potrebe ter jih smiselno vključevali v nadaljnje načrtovanje.</text:p>
        <text:p text:style-name="Text_20_body"><text:span text:style-name="T1">Pomembna usmeritev vrtca je vključevanje </text:span><text:span text:style-name="Strong_20_Emphasis"><text:span text:style-name="T1">načel gozdne pedagogike</text:span></text:span><text:span text:style-name="T1">. Naravno okolje bomo uporabljali kot razširjen prostor igre, gibanja, raziskovanja, ustvarjanja in učenja.</text:span></text:p>
        <text:p text:style-name="P10">Program bomo bogatili z glasbenimi uricami, igrivim spoznavanjem angleškega in nemškega jezika, jogo, različnimi projekti, kulturnimi in športnimi dejavnostmi, obiski, izleti ter srečanji s predstavniki različnih poklicev.</text:p>
        <text:h text:style-name="P12" text:outline-level="2">2.1 <text:span text:style-name="T2">Program zasebnega vrtca</text:span></text:h>
        <text:p text:style-name="Text_20_body"><text:span text:style-name="Strong_20_Emphasis"><text:span text:style-name="T3">[DOPOLNITI: uradni naziv programa zasebnega vrtca, kot je naveden v aktu o ustanovitvi oziroma drugi uradni dokumentaciji vrtca.]</text:span></text:span></text:p>
        <text:p text:style-name="P10">Vzgojno-izobraževalno delo bo potekalo v skladu s programom zasebnega vrtca, veljavno zakonodajo ter strokovnimi izhodišči Kurikuluma za vrtce (2025).</text:p>
        <text:p text:style-name="P10">Program se izvaja v eni kombinirani skupini. Pri izvajanju bomo upoštevali razvojne značilnosti, individualne potrebe, interese, pobude in zmožnosti otrok.</text:p>
        <text:h text:style-name="P11" text:outline-level="1"><text:soft-page-break/>3. ORGANIZACIJA DELA VRTCA</text:h>
        <text:h text:style-name="P12" text:outline-level="2">3.1 Organizacijska struktura</text:h>
        <text:p text:style-name="Text_20_body"><text:span text:style-name="T1">Vzgojno-izobraževalno delo bo potekalo v eni kombinirani skupini, v katero je vključenih </text:span><text:span text:style-name="Strong_20_Emphasis"><text:span text:style-name="T1">19 otrok</text:span></text:span><text:span text:style-name="T1">.</text:span></text:p>
        <text:p text:style-name="Text_20_body"><text:span text:style-name="T1">Skupino bosta vodili vzgojiteljica </text:span><text:span text:style-name="Strong_20_Emphasis"><text:span text:style-name="T1">Maša Hedl</text:span></text:span><text:span text:style-name="T1"> in pomočnica vzgojiteljice </text:span><text:span text:style-name="Strong_20_Emphasis"><text:span text:style-name="T1">Valentina Rakuša</text:span></text:span><text:span text:style-name="T1">. Delovni čas strokovnih delavk se bo tedensko izmenjeval v skladu z organizacijo dela vrtca.</text:span></text:p>
        <text:p text:style-name="P10">Organizacija dela bo prilagojena številu in starosti vključenih otrok, njihovim potrebam ter kadrovskim, prostorskim in organizacijskim pogojem vrtca.</text:p>
        <text:h text:style-name="P12" text:outline-level="2">3.2 Organizacija vzgojno-izobraževalnega procesa v kombinirani skupini</text:h>
        <text:p text:style-name="Text_20_body"><text:span text:style-name="T1">V kombinirano skupino je vključenih 19 otrok, od tega </text:span><text:span text:style-name="Strong_20_Emphasis"><text:span text:style-name="T1">6 otrok prvega starostnega obdobja in 13 otrok drugega starostnega obdobja</text:span></text:span><text:span text:style-name="T1">.</text:span></text:p>
        <text:p text:style-name="P10">Pri načrtovanju bomo upoštevali razvojne značilnosti, individualne razlike, potrebe, interese in predhodne izkušnje posameznega otroka.</text:p>
        <text:p text:style-name="P10">Pri isti dejavnosti bomo otrokom omogočali različne ravni sodelovanja. Mlajši otrok bo lahko na primer naravni material raziskoval z dotikanjem, prenašanjem in razvrščanjem, razvojno zrelejši otrok pa bo isti material štel, primerjal, meril, uporabljal za oblikovanje vzorcev ali reševanje problemov.</text:p>
        <text:p text:style-name="P10">Dejavnosti bodo potekale individualno, v paru, manjših skupinah in celotni skupini. Kombinirana skupina bo omogočala tudi medvrstniško učenje, sodelovanje, pomoč in učenje z opazovanjem drugih.</text:p>
        <text:h text:style-name="P12" text:outline-level="2">3.3 Dnevna organizacija dela</text:h>
        <text:p text:style-name="Text_20_body"><text:span text:style-name="T1">Vrtec obratuje od </text:span><text:span text:style-name="Strong_20_Emphasis"><text:span text:style-name="T1">6.30 do 16.00</text:span></text:span><text:span text:style-name="T1">. Dnevni ritem bo prilagodljiv in bo upošteval potrebe otrok, značilnosti skupine, vremenske razmere ter načrtovane dejavnosti.</text:span></text:p>
        <text:p text:style-name="P10">Dnevni program bo vključeval:</text:p>
        <text:list text:style-name="L2">
          <text:list-item>
            <text:p text:style-name="P13">prihod in individualni sprejem otrok;</text:p>
          </text:list-item>
          <text:list-item>
            <text:p text:style-name="P13">prosto igro;</text:p>
          </text:list-item>
          <text:list-item>
            <text:p text:style-name="P13">zajtrk;</text:p>
          </text:list-item>
          <text:list-item>
            <text:p text:style-name="P13">jutranji oziroma pogovorni krog;</text:p>
          </text:list-item>
          <text:list-item>
            <text:p text:style-name="P13">spontane in načrtovane dejavnosti;</text:p>
          </text:list-item>
          <text:list-item>
            <text:p text:style-name="P13">dejavnosti v manjših skupinah;</text:p>
          </text:list-item>
          <text:list-item>
            <text:p text:style-name="P13">gibanje in bivanje na prostem;</text:p>
          </text:list-item>
          <text:list-item>
            <text:p text:style-name="P13">dejavnosti v naravnem okolju;</text:p>
          </text:list-item>
          <text:list-item>
            <text:p text:style-name="P13">kosilo;</text:p>
          </text:list-item>
          <text:list-item>
            <text:p text:style-name="P13">počitek oziroma mirne dejavnosti glede na individualne potrebe;</text:p>
          </text:list-item>
          <text:list-item>
            <text:p text:style-name="P13">popoldanske dejavnosti;</text:p>
          </text:list-item>
          <text:list-item>
            <text:p text:style-name="P13">prosto igro;</text:p>
          </text:list-item>
          <text:list-item>
            <text:p text:style-name="P14">odhod otrok domov.</text:p>
          </text:list-item>
        </text:list>
        <text:p text:style-name="P10">Kadar bodo otroci intenzivno vključeni v kakovostno igro ali raziskovanje, bomo čas in potek dejavnosti po možnosti prilagodili ter njihove igre ne bomo po nepotrebnem prekinjali.</text:p>
        <text:h text:style-name="P12" text:outline-level="2"><text:soft-page-break/>3.4 Organizacija prostora in materialnih pogojev</text:h>
        <text:p text:style-name="P10">Prostor bomo urejali tako, da bo spodbujal otrokovo samostojnost, igro, raziskovanje, komunikacijo, gibanje in ustvarjalnost.</text:p>
        <text:p text:style-name="P10">Otrokom bodo dostopni konstrukcijski materiali, materiali za simbolno igro, knjige in slikanice, likovni in glasbeni pripomočki, naravni in nestrukturirani materiali ter materiali za raziskovanje, razvrščanje, štetje, primerjanje in merjenje.</text:p>
        <text:p text:style-name="P10">Zagotovljen bo tudi prostor, kamor se bo otrok po potrebi lahko umaknil in umiril.</text:p>
        <text:p text:style-name="P10">Naravno okolje bo predstavljalo razširjen prostor vzgojno-izobraževalnega dela.</text:p>
        <text:h text:style-name="P12" text:outline-level="2">3.5 Organizacija dela strokovnih delavcev</text:h>
        <text:p text:style-name="P10">Vzgojiteljica in pomočnica vzgojiteljice bosta sodelovali pri ustvarjanju kakovostnega, varnega in spodbudnega vzgojno-izobraževalnega okolja.</text:p>
        <text:p text:style-name="P10">Njuno sodelovanje bo temeljilo na strokovnem dogovarjanju, izmenjavi opažanj, pripravi okolja in dejavnosti, spremljanju otrok in skupine ter sprotni refleksiji.</text:p>
        <text:h text:style-name="P12" text:outline-level="2">3.6 Zagotavljanje varnosti in kakovosti</text:h>
        <text:p text:style-name="P10">Za telesno in čustveno varnost otrok skrbijo vsi zaposleni v okviru svojih nalog in odgovornosti.</text:p>
        <text:p text:style-name="P10">Posebno pozornost bomo namenjali varnosti v igralnici, na igrišču, pri prehranjevanju, gibalnih dejavnostih, sprehodih, v prometu, gozdu in drugih naravnih okoljih, na izletih ter pri dejavnostih z zunanjimi izvajalci.</text:p>
        <text:p text:style-name="P10">Čustveno varnost bomo zagotavljali s spoštljivo in odzivno komunikacijo, predvidljivimi rutinami, upoštevanjem individualnih potreb ter možnostjo umika in umirjanja.</text:p>
        <text:h text:style-name="P12" text:outline-level="2">3.7 Organizacija dela med šolskimi počitnicami in v času zmanjšane prisotnosti otrok</text:h>
        <text:p text:style-name="P10">Vrtec bo v času šolskih počitnic organiziral delo glede na število prisotnih otrok, njihove potrebe ter kadrovske in organizacijske možnosti vrtca.</text:p>
        <text:p text:style-name="P10">Starši bodo predvideno prisotnost otrok sporočali v skladu z dogovorjenim načinom in roki vrtca.</text:p>
        <text:p text:style-name="P10">V času zmanjšane prisotnosti otrok se lahko organizacija dela prilagodi.</text:p>
        <text:p text:style-name="P10">Ker vrtec deluje v eni skupini in nima več enot, dežurna enota znotraj vrtca ni predvidena.</text:p>
        <text:p text:style-name="P10">Morebitne spremembe organizacije dela ali poslovnega časa bodo staršem sporočene pravočasno.</text:p>
        <text:h text:style-name="P11" text:outline-level="1">4. KADROVSKA STRUKTURA</text:h>
        <text:h text:style-name="P12" text:outline-level="2">4<text:span text:style-name="T2">.1 Kadrovska zasedba</text:span></text:h>
        <text:p text:style-name="P10">Kadrovska zasedba bo organizirana v skladu z veljavnimi predpisi, številom in starostjo vključenih otrok ter organizacijo programa vrtca.</text:p>
        <text:h text:style-name="P12" text:outline-level="2"><text:soft-page-break/>4.2 Naloge direktorja vrtca</text:h>
        <text:p text:style-name="P10">Direktor vrtca je odgovoren za zakonito, strokovno in učinkovito poslovanje vrtca ter zagotavljanje pogojev za kakovostno izvajanje programa.</text:p>
        <text:p text:style-name="P10">Direktor:</text:p>
        <text:list text:style-name="L3">
          <text:list-item>
            <text:p text:style-name="P15">organizira, vodi in spremlja delo ter poslovanje vrtca;</text:p>
          </text:list-item>
          <text:list-item>
            <text:p text:style-name="P15">skrbi za zakonitost delovanja;</text:p>
          </text:list-item>
          <text:list-item>
            <text:p text:style-name="P15">zagotavlja ustrezne kadrovske, prostorske, materialne in organizacijske pogoje;</text:p>
          </text:list-item>
          <text:list-item>
            <text:p text:style-name="P15">skrbi za varno okolje za otroke in zaposlene;</text:p>
          </text:list-item>
          <text:list-item>
            <text:p text:style-name="P15">sodeluje pri pripravi, spremljanju in evalvaciji Letnega delovnega načrta;</text:p>
          </text:list-item>
          <text:list-item>
            <text:p text:style-name="P15">spremlja uresničevanje ciljev in razvojnih usmeritev;</text:p>
          </text:list-item>
          <text:list-item>
            <text:p text:style-name="P15">skrbi za organizacijo dela zaposlenih;</text:p>
          </text:list-item>
          <text:list-item>
            <text:p text:style-name="P15">spodbuja strokovni razvoj;</text:p>
          </text:list-item>
          <text:list-item>
            <text:p text:style-name="P15">sodeluje s pedagoško vodjo in strokovnimi delavci;</text:p>
          </text:list-item>
          <text:list-item>
            <text:p text:style-name="P15">skrbi za kakovostno komunikacijo;</text:p>
          </text:list-item>
          <text:list-item>
            <text:p text:style-name="P15">sodeluje s starši, zunanjimi institucijami in lokalnim okoljem;</text:p>
          </text:list-item>
          <text:list-item>
            <text:p text:style-name="P15">skrbi za odgovorno ravnanje s finančnimi in materialnimi sredstvi;</text:p>
          </text:list-item>
          <text:list-item>
            <text:p text:style-name="P16">predstavlja vrtec ter skrbi za njegov razvoj in kakovost delovanja.</text:p>
          </text:list-item>
        </text:list>
        <text:h text:style-name="P12" text:outline-level="2">4.3 Naloge pedagoške vodje</text:h>
        <text:p text:style-name="P10">Pedagoška vodja:</text:p>
        <text:list text:style-name="L4">
          <text:list-item>
            <text:p text:style-name="P17">spremlja uresničevanje Kurikuluma za vrtce (2025);</text:p>
          </text:list-item>
          <text:list-item>
            <text:p text:style-name="P17">sodeluje pri pripravi, izvajanju in evalvaciji Letnega delovnega načrta;</text:p>
          </text:list-item>
          <text:list-item>
            <text:p text:style-name="P17">spremlja kakovost vzgojno-izobraževalnega dela;</text:p>
          </text:list-item>
          <text:list-item>
            <text:p text:style-name="P17">strokovno usmerja in podpira strokovne delavce;</text:p>
          </text:list-item>
          <text:list-item>
            <text:p text:style-name="P17">spremlja načrtovanje vzgojno-izobraževalnega dela;</text:p>
          </text:list-item>
          <text:list-item>
            <text:p text:style-name="P17">spodbuja načrtovanje, ki izhaja iz potreb, interesov, pobud in razvojnih zmožnosti otrok;</text:p>
          </text:list-item>
          <text:list-item>
            <text:p text:style-name="P17">spremlja uresničevanje prednostne naloge;</text:p>
          </text:list-item>
          <text:list-item>
            <text:p text:style-name="P17">usmerja in spremlja vključevanje načel gozdne pedagogike;</text:p>
          </text:list-item>
          <text:list-item>
            <text:p text:style-name="P17">spremlja izvajanje obogatitvenih dejavnosti;</text:p>
          </text:list-item>
          <text:list-item>
            <text:p text:style-name="P17">spodbuja strokovno refleksijo;</text:p>
          </text:list-item>
          <text:list-item>
            <text:p text:style-name="P17">sodeluje pri načrtovanju strokovnega izpopolnjevanja;</text:p>
          </text:list-item>
          <text:list-item>
            <text:p text:style-name="P17">spremlja sodelovanje strokovnih delavcev s starši;</text:p>
          </text:list-item>
          <text:list-item>
            <text:p text:style-name="P18">sodeluje z direktorjem pri zagotavljanju in razvijanju kakovosti vrtca.</text:p>
          </text:list-item>
        </text:list>
        <text:h text:style-name="P12" text:outline-level="2">4.4 Naloge vzgojiteljice</text:h>
        <text:p text:style-name="P10">Vzgojiteljica:</text:p>
        <text:list text:style-name="L5">
          <text:list-item>
            <text:p text:style-name="P19">načrtuje, izvaja, spremlja in evalvira vzgojno-izobraževalno delo;</text:p>
          </text:list-item>
          <text:list-item>
            <text:p text:style-name="P19">skrbi za telesno in čustveno varnost otrok;</text:p>
          </text:list-item>
          <text:list-item>
            <text:p text:style-name="P19">spremlja otrokove potrebe, interese, pobude in razvojne zmožnosti;</text:p>
          </text:list-item>
          <text:list-item>
            <text:p text:style-name="P19">načrtuje delo v skladu s Kurikulumom za vrtce (2025);</text:p>
          </text:list-item>
          <text:list-item>
            <text:p text:style-name="P19">zagotavlja dovolj časa za prosto igro;</text:p>
          </text:list-item>
          <text:list-item>
            <text:p text:style-name="P19">spodbuja otrokovo samostojnost, iniciativnost, ustvarjalnost in participacijo;</text:p>
          </text:list-item>
          <text:list-item>
            <text:p text:style-name="P19">pripravlja in prilagaja spodbudno učno okolje;</text:p>
          </text:list-item>
          <text:list-item>
            <text:p text:style-name="P19"><text:soft-page-break/>individualizira in diferencira vzgojno-izobraževalno delo;</text:p>
          </text:list-item>
          <text:list-item>
            <text:p text:style-name="P19">spodbuja razvoj govora, komunikacije, socialnih odnosov in samostojnosti;</text:p>
          </text:list-item>
          <text:list-item>
            <text:p text:style-name="P19">načrtuje in izvaja dejavnosti na prostem in v naravnem okolju;</text:p>
          </text:list-item>
          <text:list-item>
            <text:p text:style-name="P19">sodeluje pri obogatitvenih dejavnostih;</text:p>
          </text:list-item>
          <text:list-item>
            <text:p text:style-name="P19">spremlja otrokovo počutje, vključevanje in napredek;</text:p>
          </text:list-item>
          <text:list-item>
            <text:p text:style-name="P19">sodeluje s pomočnico vzgojiteljice, starši, pedagoško vodjo in drugimi sodelujočimi;</text:p>
          </text:list-item>
          <text:list-item>
            <text:p text:style-name="P19">vodi potrebno pedagoško dokumentacijo;</text:p>
          </text:list-item>
          <text:list-item>
            <text:p text:style-name="P20">skrbi za lasten strokovni razvoj.</text:p>
          </text:list-item>
        </text:list>
        <text:h text:style-name="P12" text:outline-level="2">4.5 Naloge pomočnice vzgojiteljice</text:h>
        <text:p text:style-name="P10">Pomočnica vzgojiteljice:</text:p>
        <text:list text:style-name="L6">
          <text:list-item>
            <text:p text:style-name="P21">sodeluje z vzgojiteljico pri izvajanju vzgojno-izobraževalnega dela;</text:p>
          </text:list-item>
          <text:list-item>
            <text:p text:style-name="P21">skrbi za telesno in čustveno varnost otrok;</text:p>
          </text:list-item>
          <text:list-item>
            <text:p text:style-name="P21">aktivno sodeluje pri igri in dejavnostih;</text:p>
          </text:list-item>
          <text:list-item>
            <text:p text:style-name="P21">spremlja otroke ter pomembna opažanja izmenjuje z vzgojiteljico;</text:p>
          </text:list-item>
          <text:list-item>
            <text:p text:style-name="P21">sodeluje pri pripravi prostora, materialov in pripomočkov;</text:p>
          </text:list-item>
          <text:list-item>
            <text:p text:style-name="P21">spodbuja otrokovo samostojnost pri hranjenju, oblačenju, osebni higieni in pospravljanju;</text:p>
          </text:list-item>
          <text:list-item>
            <text:p text:style-name="P21">podpira otrokovo komunikacijo, igro in vključevanje med vrstnike;</text:p>
          </text:list-item>
          <text:list-item>
            <text:p text:style-name="P21">sodeluje pri dejavnostih v manjših skupinah;</text:p>
          </text:list-item>
          <text:list-item>
            <text:p text:style-name="P21">sodeluje pri gibalnih dejavnostih in bivanju na prostem;</text:p>
          </text:list-item>
          <text:list-item>
            <text:p text:style-name="P21">sodeluje pri dejavnostih v naravnem okolju, sprehodih, obiskih in izletih;</text:p>
          </text:list-item>
          <text:list-item>
            <text:p text:style-name="P21">sodeluje pri obogatitvenih dejavnostih in dogodkih vrtca;</text:p>
          </text:list-item>
          <text:list-item>
            <text:p text:style-name="P21">sodeluje pri strokovni refleksiji;</text:p>
          </text:list-item>
          <text:list-item>
            <text:p text:style-name="P22">vključuje se v strokovno izpopolnjevanje.</text:p>
          </text:list-item>
        </text:list>
        <text:h text:style-name="P12" text:outline-level="2">4.6 Organizacija delovnega časa</text:h>
        <text:p text:style-name="P10">Delovni čas zaposlenih bo organiziran v skladu s poslovnim časom vrtca, številom otrok, potrebami skupine in organizacijo vzgojno-izobraževalnega procesa.</text:p>
        <text:p text:style-name="P10">Organizacija dela bo zagotavljala ustrezno prisotnost strokovnih delavcev pri neposrednem delu z otroki ter pogoje za načrtovanje, pripravo, dokumentiranje, sodelovanje s starši, strokovna srečanja in evalvacijo dela.</text:p>
        <text:p text:style-name="P10">Čas za strokovno načrtovanje in dokumentiranje:</text:p>
        <text:list text:style-name="L7">
          <text:list-item>
            <text:p text:style-name="P23"><text:span text:style-name="T1">vzgojiteljica: </text:span><text:span text:style-name="Strong_20_Emphasis"><text:span text:style-name="T1">12.15–12.45</text:span></text:span><text:span text:style-name="T1">;</text:span></text:p>
          </text:list-item>
          <text:list-item>
            <text:p text:style-name="P24"><text:span text:style-name="T1">pomočnica vzgojiteljice: </text:span><text:span text:style-name="Strong_20_Emphasis"><text:span text:style-name="T1">12.45–13.15</text:span></text:span><text:span text:style-name="T1">.</text:span></text:p>
          </text:list-item>
        </text:list>
        <text:h text:style-name="P12" text:outline-level="2">4.7 Sodelovanje zaposlenih in delo drugih delavcev</text:h>
        <text:p text:style-name="P10">Zaradi organizacije vrtca z eno kombinirano skupino je pomembno sprotno in neposredno sodelovanje zaposlenih.</text:p>
        <text:p text:style-name="P10">Vzgojiteljica in pomočnica vzgojiteljice redno izmenjujeta opažanja, se dogovarjata o organizaciji dela, pripravi okolja in dejavnosti ter skupaj spremljata počutje in vključevanje otrok.</text:p>
        <text:p text:style-name="P10">Pedagoška vodja zagotavlja strokovno podporo, direktor pa organizacijske, kadrovske in materialne pogoje za delovanje vrtca.</text:p>
        <text:p text:style-name="P10"><text:soft-page-break/>Drugi delavci oziroma zunanji sodelavci opravljajo naloge v skladu s svojim področjem dela, dogovori in potrebami vrtca.</text:p>
        <text:h text:style-name="P12" text:outline-level="2">4.8 Strokovno sodelovanje in strokovna srečanja</text:h>
        <text:p text:style-name="P10">Strokovna srečanja bodo glede na potrebe namenjena:</text:p>
        <text:list text:style-name="L8">
          <text:list-item>
            <text:p text:style-name="P25">načrtovanju in evalvaciji vzgojno-izobraževalnega dela;</text:p>
          </text:list-item>
          <text:list-item>
            <text:p text:style-name="P25">izmenjavi opažanj o otrocih in skupini;</text:p>
          </text:list-item>
          <text:list-item>
            <text:p text:style-name="P25">spremljanju potreb, interesov in pobud otrok;</text:p>
          </text:list-item>
          <text:list-item>
            <text:p text:style-name="P25">spremljanju prednostne naloge;</text:p>
          </text:list-item>
          <text:list-item>
            <text:p text:style-name="P25">individualizaciji in diferenciaciji;</text:p>
          </text:list-item>
          <text:list-item>
            <text:p text:style-name="P25">spremljanju izvajanja Kurikuluma za vrtce (2025);</text:p>
          </text:list-item>
          <text:list-item>
            <text:p text:style-name="P25">načrtovanju in evalvaciji dejavnosti po načelih gozdne pedagogike;</text:p>
          </text:list-item>
          <text:list-item>
            <text:p text:style-name="P25">načrtovanju sodelovanja s starši;</text:p>
          </text:list-item>
          <text:list-item>
            <text:p text:style-name="P25">pripravi projektov, dogodkov, obiskov in izletov;</text:p>
          </text:list-item>
          <text:list-item>
            <text:p text:style-name="P26">strokovni refleksiji in izmenjavi znanj.</text:p>
          </text:list-item>
        </text:list>
        <text:h text:style-name="P12" text:outline-level="2">4.9 Mentorstvo pripravnikom in študentom</text:h>
        <text:p text:style-name="P10">V šolskem letu 2026/2027 vrtec mentorstva pripravnikom oziroma študentom ne načrtuje.</text:p>
        <text:p text:style-name="P10">Če se med šolskim letom pojavi možnost vključitve pripravnika ali študenta na praktično usposabljanje, bo vrtec o vključitvi odločil glede na kadrovske, prostorske in organizacijske možnosti. Morebitno mentorstvo bo organizirano v skladu z veljavnimi predpisi in dogovorom z izobraževalno ustanovo.</text:p>
        <text:h text:style-name="P12" text:outline-level="2">4.10 Sodelovanje z ustanovami, ki izobražujejo strokovne delavce</text:h>
        <text:p text:style-name="P10">V šolskem letu 2026/2027 posebno sodelovanje z izobraževalnimi ustanovami, ki izobražujejo strokovne delavce za področje predšolske vzgoje, ni vnaprej načrtovano.</text:p>
        <text:p text:style-name="P10">Vrtec ostaja odprt za morebitno sodelovanje, strokovne obiske ali praktično usposabljanje dijakov oziroma študentov, če bodo za to zagotovljeni ustrezni pogoji.</text:p>
        <text:h text:style-name="P11" text:outline-level="1">5. PREDNOSTNA NALOGA V ŠOLSKEM LETU 2026/2027</text:h>
        <text:h text:style-name="P12" text:outline-level="2">5.1 Razvoj in vključevanje načel gozdne pedagogike</text:h>
        <text:p text:style-name="Text_20_body"><text:span text:style-name="T1">Osrednja prednostna naloga vrtca bo </text:span><text:span text:style-name="Strong_20_Emphasis"><text:span text:style-name="T1">razvoj in sistematično vključevanje načel gozdne pedagogike v vsakodnevno vzgojno-izobraževalno delo</text:span></text:span><text:span text:style-name="T1">.</text:span></text:p>
        <text:p text:style-name="P10">Naravno okolje bomo uporabljali kot razširjen prostor za igro, gibanje, raziskovanje, ustvarjanje, sodelovanje in pridobivanje neposrednih izkušenj.</text:p>
        <text:h text:style-name="P27" text:outline-level="3">Cilji</text:h>
        <text:list text:style-name="L9">
          <text:list-item>
            <text:p text:style-name="P28">razvijati pozitiven in odgovoren odnos do narave;</text:p>
          </text:list-item>
          <text:list-item>
            <text:p text:style-name="P28">spodbujati radovednost in raziskovalno vedenje;</text:p>
          </text:list-item>
          <text:list-item>
            <text:p text:style-name="P28">razvijati samostojnost in vztrajnost;</text:p>
          </text:list-item>
          <text:list-item>
            <text:p text:style-name="P28">razvijati gibalne sposobnosti;</text:p>
          </text:list-item>
          <text:list-item>
            <text:p text:style-name="P28"><text:soft-page-break/>spodbujati zaznavanje z različnimi čutili;</text:p>
          </text:list-item>
          <text:list-item>
            <text:p text:style-name="P28">razvijati ustvarjalnost in domišljijo;</text:p>
          </text:list-item>
          <text:list-item>
            <text:p text:style-name="P28">spodbujati sodelovanje in medsebojno pomoč;</text:p>
          </text:list-item>
          <text:list-item>
            <text:p text:style-name="P29">razvijati sposobnost reševanja problemov.</text:p>
          </text:list-item>
        </text:list>
        <text:h text:style-name="P27" text:outline-level="3">Dejavnosti</text:h>
        <text:p text:style-name="P10">Redno bomo izvajali prosto in raziskovalno igro v naravi, raziskovalne sprehode, gibanje po različnih naravnih podlagah, premagovanje naravnih ovir, raziskovanje rastlin in živali, zbiranje in razvrščanje naravnih materialov, štetje, merjenje, konstruiranje, ustvarjanje, poslušanje zvokov narave ter spremljanje sprememb skozi letne čase.</text:p>
        <text:h text:style-name="P27" text:outline-level="3">Spremljanje in evalvacija</text:h>
        <text:p text:style-name="P10">Spremljali bomo otrokovo vključevanje, samostojnost, vztrajnost, raziskovalno vedenje, gibalne spretnosti, ustvarjalnost, sodelovanje, pobude in odnos do narave.</text:p>
        <text:p text:style-name="P10">Ugotovitve bomo uporabljali za nadaljnje načrtovanje in razvoj gozdne pedagogike v vrtcu.</text:p>
        <text:h text:style-name="P11" text:outline-level="1">6. LETNI NAČRT DEJAVNOSTI PO PODROČJIH KURIKULUMA</text:h>
        <text:h text:style-name="P12" text:outline-level="2">6.1 GIBANJE</text:h>
        <text:p text:style-name="Text_20_body"><text:span text:style-name="Strong_20_Emphasis"><text:span text:style-name="T1">Cilji:</text:span></text:span><text:span text:style-name="T1"> razvijati osnovne gibalne sposobnosti in spretnosti, koordinacijo, ravnotežje, moč, gibljivost, prostorsko orientacijo, telesno zavedanje in pozitiven odnos do gibanja.</text:span></text:p>
        <text:p text:style-name="Text_20_body"><text:span text:style-name="Strong_20_Emphasis"><text:span text:style-name="T1">Dejavnosti:</text:span></text:span><text:span text:style-name="T1"> hoja in tek po različnih podlagah, skoki, plezanje, plazenje, kotaljenje, metanje in lovljenje, gibalni poligoni, čutne poti, ples, gibalne igre ob glasbi, joga, sprehodi, pohodi in gibanje v naravnem okolju.</text:span></text:p>
        <text:h text:style-name="P12" text:outline-level="2">6.2 JEZIK</text:h>
        <text:p text:style-name="Text_20_body"><text:span text:style-name="Strong_20_Emphasis"><text:span text:style-name="T1">Cilji:</text:span></text:span><text:span text:style-name="T1"> razvijati komunikacijo, razumevanje, govor, besedišče, poslušanje, pripovedovanje in zgodnjo pismenost.</text:span></text:p>
        <text:p text:style-name="Text_20_body"><text:span text:style-name="Strong_20_Emphasis"><text:span text:style-name="T1">Dejavnosti:</text:span></text:span><text:span text:style-name="T1"> pogovor, poimenovanje, opisovanje, pripovedovanje, branje slikanic, rime, izštevanke, uganke, zlogovanje, igre z glasovi, lutkovne igre, dramatizacije in ustvarjanje zgodb.</text:span></text:p>
        <text:p text:style-name="P10">Strokovni delavki bosta otroku kakovosten govorni zgled, omogočali dovolj časa za odgovor ter po potrebi uporabljali predmete, slike, geste in druge vizualne podpore.</text:p>
        <text:h text:style-name="P12" text:outline-level="2">6.3 DRUŽBA</text:h>
        <text:p text:style-name="Text_20_body"><text:span text:style-name="Strong_20_Emphasis"><text:span text:style-name="T1">Cilji:</text:span></text:span><text:span text:style-name="T1"> razvijati občutek pripadnosti, empatijo, sodelovanje, odgovornost, socialno razumevanje ter spoštovanje sebe in drugih.</text:span></text:p>
        <text:p text:style-name="Text_20_body"><text:span text:style-name="Strong_20_Emphasis"><text:span text:style-name="T1">Dejavnosti:</text:span></text:span><text:span text:style-name="T1"> oblikovanje skupnih dogovorov, sodelovalne igre, skupne naloge, igre vlog, reševanje konfliktnih situacij, spoznavanje različnih družin, poklicev, ustanov, praznikov in običajev ter medgeneracijsko sodelovanje.</text:span></text:p>
        <text:h text:style-name="P12" text:outline-level="2"><text:soft-page-break/>6.4 UMETNOST</text:h>
        <text:p text:style-name="Text_20_body"><text:span text:style-name="Strong_20_Emphasis"><text:span text:style-name="T1">Cilji:</text:span></text:span><text:span text:style-name="T1"> omogočati doživljanje, raziskovanje in izražanje skozi likovno, glasbeno, plesno in dramsko umetnost.</text:span></text:p>
        <text:p text:style-name="Text_20_body"><text:span text:style-name="Strong_20_Emphasis"><text:span text:style-name="T1">Dejavnosti:</text:span></text:span><text:span text:style-name="T1"> risanje, slikanje, modeliranje, kolaž, tiskanje, ustvarjanje z naravnimi materiali, petje, ritmične igre, igranje na glasbila, poslušanje glasbe, ples, gibalno izražanje, lutkovna igra in dramatizacija.</text:span></text:p>
        <text:p text:style-name="P10">Poudarek bo na procesu ustvarjanja, raziskovanju materialov in otrokovem lastnem izražanju.</text:p>
        <text:h text:style-name="P12" text:outline-level="2">6.5 NARAVA</text:h>
        <text:p text:style-name="Text_20_body"><text:span text:style-name="Strong_20_Emphasis"><text:span text:style-name="T1">Cilji:</text:span></text:span><text:span text:style-name="T1"> spodbujati raziskovanje žive in nežive narave, radovednost, raziskovalno mišljenje ter odgovoren odnos do okolja.</text:span></text:p>
        <text:p text:style-name="Text_20_body"><text:span text:style-name="Strong_20_Emphasis"><text:span text:style-name="T1">Dejavnosti:</text:span></text:span><text:span text:style-name="T1"> opazovanje vremena in letnih časov, spremljanje sprememb v naravi, sejanje in skrb za rastline, raziskovanje zemlje, vode, peska in kamnov, opazovanje živali in žuželk, raziskovanje živalskih sledi ter izvajanje preprostih poskusov.</text:span></text:p>
        <text:p text:style-name="Text_20_body"><text:span text:style-name="T1">Otroke bomo spodbujali z odprtimi vprašanji: </text:span><text:span text:style-name="Emphasis"><text:span text:style-name="T1">Kaj opaziš? Kaj misliš, da se bo zgodilo? Kako bi to lahko preverili?</text:span></text:span></text:p>
        <text:h text:style-name="P12" text:outline-level="2">6.6 MATEMATIKA</text:h>
        <text:p text:style-name="Text_20_body"><text:span text:style-name="Strong_20_Emphasis"><text:span text:style-name="T1">Cilji:</text:span></text:span><text:span text:style-name="T1"> razvijati matematično mišljenje skozi igro, raziskovanje in vsakodnevne situacije.</text:span></text:p>
        <text:p text:style-name="Text_20_body"><text:span text:style-name="Strong_20_Emphasis"><text:span text:style-name="T1">Dejavnosti:</text:span></text:span><text:span text:style-name="T1"> štetje, primerjanje količin, razvrščanje, urejanje, oblikovanje vzorcev, merjenje, primerjanje velikosti in teže, spoznavanje geometrijskih oblik, prostorskih odnosov, sestavljanje in konstruiranje.</text:span></text:p>
        <text:p text:style-name="P10">Matematične izkušnje bomo povezovali tudi z naravnim okoljem, na primer s štetjem storžev, primerjanjem vej, razvrščanjem listov in oblikovanjem vzorcev iz naravnih materialov.</text:p>
        <text:h text:style-name="P11" text:outline-level="1">7. GOZDNA PEDAGOGIKA</text:h>
        <text:h text:style-name="P12" text:outline-level="2">7.1 Namen in cilji</text:h>
        <text:p text:style-name="P10">Vrtec pri svojem vzgojno-izobraževalnem delu vključuje načela gozdne pedagogike. Naravno okolje predstavlja pomemben prostor za igro, gibanje, raziskovanje, ustvarjanje in pridobivanje neposrednih izkušenj.</text:p>
        <text:p text:style-name="P10">Cilji so razvijati pozitiven in odgovoren odnos do narave, radovednost, samostojnost, vztrajnost, gibalne sposobnosti, senzorno zaznavanje, ustvarjalnost, sodelovanje in sposobnost reševanja problemov.</text:p>
        <text:h text:style-name="P12" text:outline-level="2">7.2 Organizacija in izvajanje dejavnosti v naravnem okolju</text:h>
        <text:p text:style-name="P10">Gibanje in bivanje na prostem bosta pomemben del vsakodnevnega vzgojno-izobraževalnega dela. Otrokom bomo omogočali redne dejavnosti na igrišču, sprehodih, v gozdu in drugih primernih naravnih okoljih.</text:p>
        <text:p text:style-name="Text_20_body"><text:span text:style-name="T1">Dejavnosti bomo izvajali v različnih letnih časih in vremenskih razmerah. </text:span><text:span text:style-name="Strong_20_Emphasis"><text:span text:style-name="T1">Dež, mraz ali oblačno vreme sami po sebi ne bodo razlog za opustitev dejavnosti</text:span></text:span><text:span text:style-name="T1">, če bodo otroci ustrezno oblečeni in </text:span><text:soft-page-break/><text:span text:style-name="T1">obuti ter bodo razmere varne.</text:span></text:p>
        <text:p text:style-name="P10">Pred odhodom bomo presodili vremenske in terenske razmere, starost in zmožnosti otrok, predvideno trajanje dejavnosti ter primernost njihove opreme.</text:p>
        <text:p text:style-name="P10">Ob močnem vetru, nevihti, ekstremnih temperaturah, poledici ali drugih razmerah, ki bi lahko ogrožale varnost otrok, bomo dejavnost prilagodili, prestavili ali izvedli na drugi primerni lokaciji.</text:p>
        <text:h text:style-name="P12" text:outline-level="2">7.3 Dejavnosti po načelih gozdne pedagogike</text:h>
        <text:p text:style-name="P10">Otrokom bomo omogočali:</text:p>
        <text:list text:style-name="L10">
          <text:list-item>
            <text:p text:style-name="P30">prosto in raziskovalno igro;</text:p>
          </text:list-item>
          <text:list-item>
            <text:p text:style-name="P30">gibanje po različnih naravnih podlagah;</text:p>
          </text:list-item>
          <text:list-item>
            <text:p text:style-name="P30">premagovanje naravnih ovir;</text:p>
          </text:list-item>
          <text:list-item>
            <text:p text:style-name="P30">raziskovanje rastlin, živali in naravnih pojavov;</text:p>
          </text:list-item>
          <text:list-item>
            <text:p text:style-name="P30">zbiranje, primerjanje in razvrščanje naravnih materialov;</text:p>
          </text:list-item>
          <text:list-item>
            <text:p text:style-name="P30">gradnjo in konstruiranje;</text:p>
          </text:list-item>
          <text:list-item>
            <text:p text:style-name="P30">štetje, merjenje in oblikovanje vzorcev;</text:p>
          </text:list-item>
          <text:list-item>
            <text:p text:style-name="P30">ustvarjanje z naravnimi materiali;</text:p>
          </text:list-item>
          <text:list-item>
            <text:p text:style-name="P30">poslušanje in prepoznavanje zvokov narave;</text:p>
          </text:list-item>
          <text:list-item>
            <text:p text:style-name="P30">opazovanje sprememb skozi letne čase;</text:p>
          </text:list-item>
          <text:list-item>
            <text:p text:style-name="P31">sodelovalne in raziskovalne dejavnosti.</text:p>
          </text:list-item>
        </text:list>
        <text:h text:style-name="P12" text:outline-level="2">7.4 Tematske vsebine</text:h>
        <text:p text:style-name="P10">Tematske vsebine bomo povezovali z letnimi časi, spremembami v naravi, interesi in pobudami otrok ter področji Kurikuluma za vrtce.</text:p>
        <text:p text:style-name="P10">Vsebine bodo povezane z drevesi, gozdnimi živalmi in njihovimi sledmi, barvami in zvoki narave, vodo, zemljo, svetlobo in senco, vremenskimi pojavi, prijateljstvom, čustvi, sodelovanjem ter odgovornim odnosom do narave.</text:p>
        <text:h text:style-name="P12" text:outline-level="2">7.5 Sodelovanje in obveščanje staršev</text:h>
        <text:p text:style-name="P10">Starši bodo na začetku šolskega leta seznanjeni z vključevanjem načel gozdne pedagogike, pomenom rednega gibanja in bivanja na prostem ter priporočili glede primerne obleke in obutve.</text:p>
        <text:p text:style-name="P10">O načrtovanih daljših dejavnostih v naravi, pohodih, izletih in drugih posebnostih bodo pravočasno obveščeni po ustaljenih komunikacijskih poteh vrtca.</text:p>
        <text:h text:style-name="P12" text:outline-level="2">7.6 Spremljanje in evalvacija</text:h>
        <text:p text:style-name="P10">Spremljali bomo otrokovo vključevanje, samostojnost, raziskovalno vedenje, vztrajnost, gibalne spretnosti, ustvarjalnost, sodelovanje, pobude in odnos do narave.</text:p>
        <text:p text:style-name="P10">Spremljali bomo tudi ustreznost organizacije dejavnosti, izbranih lokacij, trajanja dejavnosti in prilagajanja vremenskim razmeram.</text:p>
        <text:h text:style-name="P11" text:outline-level="1"><text:soft-page-break/>8. OBOGATITVENE IN DODATNE DEJAVNOSTI TER ZUNANJI IZVAJALCI</text:h>
        <text:h text:style-name="P12" text:outline-level="2">8.1 Glasbene urice</text:h>
        <text:p text:style-name="Text_20_body"><text:span text:style-name="T1">Glasbene urice bo izvajal zunanji izvajalec </text:span><text:span text:style-name="Strong_20_Emphasis"><text:span text:style-name="T1">Vasja Bajde</text:span></text:span><text:span text:style-name="T1"> v sodelovanju s strokovnimi delavci vrtca.</text:span></text:p>
        <text:p text:style-name="P10">Otroci bodo skozi petje, poslušanje glasbe, ritmične igre, ustvarjanje ritma s telesom, igranje na glasbila, glasbeno-gibalne igre, ples ter raziskovanje zvokov narave razvijali veselje do glasbe, slušno pozornost, občutek za ritem, glasbeni spomin in ustvarjalnost.</text:p>
        <text:h text:style-name="P12" text:outline-level="2">8.2 Igrivo spoznavanje angleškega in nemškega jezika</text:h>
        <text:p text:style-name="Text_20_body"><text:span text:style-name="T1">Igrivo spoznavanje angleškega in nemškega jezika bo izvajala </text:span><text:span text:style-name="Strong_20_Emphasis"><text:span text:style-name="T1">Mojca Gura</text:span></text:span><text:span text:style-name="T1">.</text:span></text:p>
        <text:p text:style-name="P10">Namen ne bo formalno poučevanje tujega jezika, temveč ustvarjanje pozitivnih prvih izkušenj z jezikoma.</text:p>
        <text:p text:style-name="P10">Dejavnosti bodo vključevale pozdrave, pesmice in rime, gibalne igre, slikovne kartice, lutkovne igre, kratke zgodbe ter igrivo spoznavanje osnovnega besedišča.</text:p>
        <text:p text:style-name="P10">Otroka ne bomo silili v govorno ponavljanje.</text:p>
        <text:h text:style-name="P12" text:outline-level="2">8.3 Joga za otroke</text:h>
        <text:p text:style-name="P10">Joga za otroke bo vključena v program kot razvojno primerna gibalna dejavnost. Otroci bodo skozi igro, gibanje, preproste položaje, dihanje in sproščanje razvijali telesno zavedanje, ravnotežje, koordinacijo in sposobnost umirjanja.</text:p>
        <text:h text:style-name="P12" text:outline-level="2">8.4 Joga za starše</text:h>
        <text:p text:style-name="Text_20_body"><text:span text:style-name="T1">Jogo za starše bo izvajala </text:span><text:span text:style-name="Strong_20_Emphasis"><text:span text:style-name="T1">Valentina Rakuša</text:span></text:span><text:span text:style-name="T1">. Dejavnost predstavlja dodatno možnost povezovanja vrtca s starši.</text:span></text:p>
        <text:h text:style-name="P12" text:outline-level="2">8.5 Sodelovanje z drugimi zunanjimi izvajalci</text:h>
        <text:p text:style-name="P10">Zunanji izvajalci bodo s svojim znanjem, izkušnjami in dejavnostmi bogatili program vrtca.</text:p>
        <text:p text:style-name="P10">Pred izvedbo bomo preverili razvojno primernost vsebine, način izvedbe in pogoje za varno sodelovanje otrok.</text:p>
        <text:h text:style-name="P11" text:outline-level="1">9. NAČRTOVANE DEJAVNOSTI, SREČANJA, OBISKI IN DOGODKI</text:h>
        <text:p text:style-name="P10">V šolskem letu 2026/2027 načrtujemo:</text:p>
        <text:list text:style-name="L11">
          <text:list-item>
            <text:p text:style-name="P32">obisk knjižnice in pravljične ure;</text:p>
          </text:list-item>
          <text:list-item>
            <text:p text:style-name="P32">lutkovne in gledališke predstave;</text:p>
          </text:list-item>
          <text:list-item>
            <text:p text:style-name="P32">srečanje z gasilci oziroma obisk gasilskega doma;</text:p>
          </text:list-item>
          <text:list-item>
            <text:p text:style-name="P32">srečanje s policistom;</text:p>
          </text:list-item>
          <text:list-item>
            <text:p text:style-name="P32">srečanje z reševalcem;</text:p>
          </text:list-item>
          <text:list-item>
            <text:p text:style-name="P32">srečanje z zdravstvenim delavcem;</text:p>
          </text:list-item>
          <text:list-item>
            <text:p text:style-name="P32">srečanje s čebelarjem;</text:p>
          </text:list-item>
          <text:list-item>
            <text:p text:style-name="P32">obisk kmetije;</text:p>
          </text:list-item>
          <text:list-item>
            <text:p text:style-name="P32">srečanje z glasbenikom;</text:p>
          </text:list-item>
          <text:list-item>
            <text:p text:style-name="P32"><text:soft-page-break/>sodelovanje s Tačkami pomagačkami;</text:p>
          </text:list-item>
          <text:list-item>
            <text:p text:style-name="P32">predstavitve različnih poklicev;</text:p>
          </text:list-item>
          <text:list-item>
            <text:p text:style-name="P32">športne in gibalne dejavnosti;</text:p>
          </text:list-item>
          <text:list-item>
            <text:p text:style-name="P32">raziskovalne sprehode in izlete;</text:p>
          </text:list-item>
          <text:list-item>
            <text:p text:style-name="P32">sezonske dejavnosti;</text:p>
          </text:list-item>
          <text:list-item>
            <text:p text:style-name="P32">miklavževanje;</text:p>
          </text:list-item>
          <text:list-item>
            <text:p text:style-name="P32">decembrsko praznično srečanje;</text:p>
          </text:list-item>
          <text:list-item>
            <text:p text:style-name="P32">prihod Božička;</text:p>
          </text:list-item>
          <text:list-item>
            <text:p text:style-name="P32">pustovanje;</text:p>
          </text:list-item>
          <text:list-item>
            <text:p text:style-name="P32">srečanje s kurenti;</text:p>
          </text:list-item>
          <text:list-item>
            <text:p text:style-name="P32">velikonočne dejavnosti;</text:p>
          </text:list-item>
          <text:list-item>
            <text:p text:style-name="P32">nočitev v vrtcu;</text:p>
          </text:list-item>
          <text:list-item>
            <text:p text:style-name="P32">možnost izvedbe tabora;</text:p>
          </text:list-item>
          <text:list-item>
            <text:p text:style-name="P32">medgeneracijska srečanja;</text:p>
          </text:list-item>
          <text:list-item>
            <text:p text:style-name="P32">ustvarjalne delavnice s starši;</text:p>
          </text:list-item>
          <text:list-item>
            <text:p text:style-name="P32">družinsko druženje oziroma piknik;</text:p>
          </text:list-item>
          <text:list-item>
            <text:p text:style-name="P33">zaključno srečanje.</text:p>
          </text:list-item>
        </text:list>
        <text:p text:style-name="P10">Pri srečanjih s predstavniki različnih poklicev otroci ne bodo le poslušalci. Omogočili jim bomo postavljanje vprašanj, opazovanje pripomočkov, praktično preizkušanje, kadar bo to mogoče in varno, ter podoživljanje izkušenj skozi igro, pripovedovanje, risanje in dramatizacijo.</text:p>
        <text:h text:style-name="P11" text:outline-level="1">10. PROJEKTI IN PROGRAMI</text:h>
        <text:p text:style-name="P10">V šolskem letu 2026/2027 načrtujemo:</text:p>
        <text:list text:style-name="L12">
          <text:list-item>
            <text:p text:style-name="P34">Bralni nahrbtnik;</text:p>
          </text:list-item>
          <text:list-item>
            <text:p text:style-name="P34">Pasavček;</text:p>
          </text:list-item>
          <text:list-item>
            <text:p text:style-name="P34">Ekošola;</text:p>
          </text:list-item>
          <text:list-item>
            <text:p text:style-name="P34">Čisti zobki;</text:p>
          </text:list-item>
          <text:list-item>
            <text:p text:style-name="P34">Medimedo;</text:p>
          </text:list-item>
          <text:list-item>
            <text:p text:style-name="P34">jogo za otroke;</text:p>
          </text:list-item>
          <text:list-item>
            <text:p text:style-name="P34">dejavnosti po načelih gozdne pedagogike;</text:p>
          </text:list-item>
          <text:list-item>
            <text:p text:style-name="P35">druge strokovno ustrezne projekte glede na potrebe otrok, aktualno ponudbo in možnosti vrtca.</text:p>
          </text:list-item>
        </text:list>
        <text:h text:style-name="P11" text:outline-level="1">11. NAČRT SODELOVANJA S STARŠI</text:h>
        <text:p text:style-name="P10">Sodelovanje s starši bo temeljilo na medsebojnem spoštovanju, zaupanju, strokovnosti, varovanju zasebnosti ter odprti in sprotni komunikaciji.</text:p>
        <text:h text:style-name="P12" text:outline-level="2">11.1 Roditeljski sestanki</text:h>
        <text:p text:style-name="Text_20_body"><text:span text:style-name="Strong_20_Emphasis"><text:span text:style-name="T1">1. roditeljski sestanek: 3. september 2026 ob 17.00</text:span></text:span></text:p>
        <text:p text:style-name="P10">Vsebina: predstavitev organizacije dela, Letnega delovnega načrta, prednostne naloge, vključevanja načel gozdne pedagogike, obogatitvenih dejavnosti, projektov in načrtovanih dogodkov.</text:p>
        <text:p text:style-name="Text_20_body"><text:span text:style-name="Strong_20_Emphasis"><text:span text:style-name="T1">2. roditeljski sestanek: 21. januar 2027 ob 17.00</text:span></text:span></text:p>
        <text:p text:style-name="P10"><text:soft-page-break/>Vsebina: evalvacija prvega dela šolskega leta, predstavitev izvedenih dejavnosti, spremljanje prednostne naloge in predstavitev načrtov za drugi del šolskega leta.</text:p>
        <text:p text:style-name="Text_20_body"><text:span text:style-name="Strong_20_Emphasis"><text:span text:style-name="T1">3. roditeljski sestanek: 27. maj 2027 ob 17.00</text:span></text:span></text:p>
        <text:p text:style-name="P10">Vsebina: pregled realizacije programa, priprava na zaključek šolskega leta, poletna organizacija ter evalvacija sodelovanja.</text:p>
        <text:h text:style-name="P12" text:outline-level="2">11.2 Pogovorne ure</text:h>
        <text:p text:style-name="Text_20_body"><text:span text:style-name="T1">Pogovorne ure bodo praviloma potekale </text:span><text:span text:style-name="Strong_20_Emphasis"><text:span text:style-name="T1">vsak prvi četrtek v mesecu od 16.00 do 17.00</text:span></text:span><text:span text:style-name="T1">:</text:span></text:p>
        <text:list text:style-name="L13">
          <text:list-item>
            <text:p text:style-name="P36"/>
            <text:list>
              <text:list-item>
                <text:p text:style-name="P36">oktober 2026;</text:p>
              </text:list-item>
            </text:list>
          </text:list-item>
          <text:list-item>
            <text:p text:style-name="P36"/>
            <text:list>
              <text:list-item text:start-value="5">
                <text:p text:style-name="P36">november 2026;</text:p>
              </text:list-item>
            </text:list>
          </text:list-item>
          <text:list-item>
            <text:p text:style-name="P36"/>
            <text:list>
              <text:list-item text:start-value="3">
                <text:p text:style-name="P36">december 2026;</text:p>
              </text:list-item>
            </text:list>
          </text:list-item>
          <text:list-item>
            <text:p text:style-name="P36"/>
            <text:list>
              <text:list-item text:start-value="7">
                <text:p text:style-name="P36">januar 2027;</text:p>
              </text:list-item>
            </text:list>
          </text:list-item>
          <text:list-item>
            <text:p text:style-name="P36"/>
            <text:list>
              <text:list-item text:start-value="4">
                <text:p text:style-name="P36">februar 2027;</text:p>
              </text:list-item>
            </text:list>
          </text:list-item>
          <text:list-item>
            <text:p text:style-name="P36"/>
            <text:list>
              <text:list-item text:start-value="4">
                <text:p text:style-name="P36">marec 2027;</text:p>
              </text:list-item>
            </text:list>
          </text:list-item>
          <text:list-item>
            <text:p text:style-name="P36"/>
            <text:list>
              <text:list-item text:start-value="1">
                <text:p text:style-name="P36">april 2027;</text:p>
              </text:list-item>
            </text:list>
          </text:list-item>
          <text:list-item>
            <text:p text:style-name="P36"/>
            <text:list>
              <text:list-item text:start-value="6">
                <text:p text:style-name="P36">maj 2027;</text:p>
              </text:list-item>
            </text:list>
          </text:list-item>
          <text:list-item>
            <text:p text:style-name="P36"/>
            <text:list>
              <text:list-item text:start-value="3">
                <text:p text:style-name="P37">junij 2027.</text:p>
              </text:list-item>
            </text:list>
          </text:list-item>
        </text:list>
        <text:p text:style-name="P10">Namenjene bodo poglobljenemu pogovoru o otrokovem počutju, vključevanju v skupino, odnosih, interesih, samostojnosti, razvoju in napredku.</text:p>
        <text:p text:style-name="P10">Po potrebi bodo individualni pogovori izvedeni tudi v drugih predhodno dogovorjenih terminih.</text:p>
        <text:h text:style-name="P12" text:outline-level="2">11.3 Druge oblike sodelovanja s starši</text:h>
        <text:p text:style-name="P10">Izvajali bomo:</text:p>
        <text:list text:style-name="L14">
          <text:list-item>
            <text:p text:style-name="P38">vsakodnevno kratko izmenjavo pomembnih informacij;</text:p>
          </text:list-item>
          <text:list-item>
            <text:p text:style-name="P38">individualne pogovore;</text:p>
          </text:list-item>
          <text:list-item>
            <text:p text:style-name="P38">obveščanje o dejavnostih in dogodkih;</text:p>
          </text:list-item>
          <text:list-item>
            <text:p text:style-name="P38">ustvarjalne delavnice;</text:p>
          </text:list-item>
          <text:list-item>
            <text:p text:style-name="P38">Bralni nahrbtnik;</text:p>
          </text:list-item>
          <text:list-item>
            <text:p text:style-name="P38">predstavitve poklicev in spretnosti staršev;</text:p>
          </text:list-item>
          <text:list-item>
            <text:p text:style-name="P38">medgeneracijska srečanja;</text:p>
          </text:list-item>
          <text:list-item>
            <text:p text:style-name="P38">družinska druženja;</text:p>
          </text:list-item>
          <text:list-item>
            <text:p text:style-name="P39">zaključno srečanje.</text:p>
          </text:list-item>
        </text:list>
        <text:h text:style-name="P11" text:outline-level="1"><text:soft-page-break/>12. SODELOVANJE Z ZUNANJIMI INSTITUCIJAMI IN LOKALNIM OKOLJEM</text:h>
        <text:p text:style-name="P10">Sodelovanje z lokalnim okoljem bo otrokom omogočalo pridobivanje neposrednih življenjskih izkušenj ter spoznavanje ljudi, poklicev, ustanov in širšega družbenega okolja.</text:p>
        <text:p text:style-name="P10">Načrtujemo sodelovanje:</text:p>
        <text:list text:style-name="L15">
          <text:list-item>
            <text:p text:style-name="P40">s knjižnico;</text:p>
          </text:list-item>
          <text:list-item>
            <text:p text:style-name="P40">z gasilskim društvom;</text:p>
          </text:list-item>
          <text:list-item>
            <text:p text:style-name="P40">s policijo;</text:p>
          </text:list-item>
          <text:list-item>
            <text:p text:style-name="P40">z zdravstvenimi in reševalnimi službami;</text:p>
          </text:list-item>
          <text:list-item>
            <text:p text:style-name="P40">s čebelarji;</text:p>
          </text:list-item>
          <text:list-item>
            <text:p text:style-name="P40">s kmetijami;</text:p>
          </text:list-item>
          <text:list-item>
            <text:p text:style-name="P40">s kulturnimi ustanovami;</text:p>
          </text:list-item>
          <text:list-item>
            <text:p text:style-name="P40">s športnimi društvi;</text:p>
          </text:list-item>
          <text:list-item>
            <text:p text:style-name="P40">z glasbenimi izvajalci;</text:p>
          </text:list-item>
          <text:list-item>
            <text:p text:style-name="P40">z izvajalko angleškega in nemškega jezika;</text:p>
          </text:list-item>
          <text:list-item>
            <text:p text:style-name="P40">s Tačkami pomagačkami;</text:p>
          </text:list-item>
          <text:list-item>
            <text:p text:style-name="P41">z drugimi društvi, ustanovami in posamezniki glede na načrtovane dejavnosti in aktualne možnosti.</text:p>
          </text:list-item>
        </text:list>
        <text:h text:style-name="P11" text:outline-level="1">13. NAČRT STROKOVNEGA IZPOPOLNJEVANJA IN IZOBRAŽEVANJA</text:h>
        <text:p text:style-name="P10">Strokovno izpopolnjevanje zaposlenih bomo načrtovali glede na prednostno nalogo vrtca, potrebe otrok in strokovne potrebe zaposlenih.</text:p>
        <text:p text:style-name="P10">Cilji so nadgrajevati strokovno znanje in kompetence, pridobljena znanja prenašati v neposredno delo z otroki, spremljati sodobna strokovna spoznanja, izboljševati kakovost vzgojno-izobraževalnega dela ter spodbujati strokovno refleksijo.</text:p>
        <text:h text:style-name="P12" text:outline-level="2">13.1 Kurikulum za vrtce (2025)</text:h>
        <text:p text:style-name="P10">Poudarek bo na razumevanju in uresničevanju Kurikuluma za vrtce (2025), razvojno-procesnem pristopu, otrokovi participaciji in iniciativnosti, prosti igri, individualizaciji in diferenciaciji ter opazovanju, refleksiji in evalvaciji.</text:p>
        <text:h text:style-name="P12" text:outline-level="2">13.2 Gozdna pedagogika in učenje v naravnem okolju</text:h>
        <text:p text:style-name="P10">Izobraževanje bo usmerjeno v kakovostno načrtovanje dejavnosti v naravi, prosto igro, raziskovalno in izkustveno učenje, uporabo naravnih in nestrukturiranih materialov ter zagotavljanje varnosti.</text:p>
        <text:h text:style-name="P12" text:outline-level="2">13.3 Socialno-čustveni in govorno-jezikovni razvoj predšolskega otroka</text:h>
        <text:p text:style-name="P10">Vsebine bodo vključevale razvoj in izražanje čustev, samouravnavanje, odnose med otroki, podporo pri reševanju konfliktov, razvoj komunikacije in govora, pripovedovanje ter zgodnje prepoznavanje otrok, ki potrebujejo dodatno podporo.</text:p>
        <text:h text:style-name="P12" text:outline-level="2">13.4 Prva pomoč in varnost otrok</text:h>
        <text:p text:style-name="P10">Izobraževanje oziroma obnavljanje znanja bo vključevalo ukrepanje ob poškodbah in nujnih stanjih, preprečevanje nezgod ter zagotavljanje varnosti v vrtcu, pri gibalnih dejavnostih, na sprehodih, <text:soft-page-break/>izletih in pri dejavnostih v naravnem okolju.</text:p>
        <text:p text:style-name="P10">Zaposleni se bodo glede na aktualno ponudbo in potrebe vrtca udeleževali tudi drugih strokovnih seminarjev, delavnic, predavanj in strokovnih srečanj.</text:p>
        <text:h text:style-name="P11" text:outline-level="1">14. NAČRT SPREMLJANJA, VARNOSTI IN EVALVACIJE</text:h>
        <text:h text:style-name="P12" text:outline-level="2">14.1 Spremljanje in evalvacija vzgojno-izobraževalnega dela</text:h>
        <text:p text:style-name="P10">Evalvacija bo sestavni del vzgojno-izobraževalnega procesa.</text:p>
        <text:p text:style-name="P10">Pri spremljanju ne bomo ugotavljali zgolj tega, ali je bila dejavnost izvedena, temveč predvsem:</text:p>
        <text:list text:style-name="L16">
          <text:list-item>
            <text:p text:style-name="P42">kako so se otroci vključevali;</text:p>
          </text:list-item>
          <text:list-item>
            <text:p text:style-name="P42">kaj jih je pritegnilo;</text:p>
          </text:list-item>
          <text:list-item>
            <text:p text:style-name="P42">katere pobude so izrazili;</text:p>
          </text:list-item>
          <text:list-item>
            <text:p text:style-name="P42">kako so sodelovali;</text:p>
          </text:list-item>
          <text:list-item>
            <text:p text:style-name="P42">katere strategije so uporabljali;</text:p>
          </text:list-item>
          <text:list-item>
            <text:p text:style-name="P42">kje so potrebovali podporo;</text:p>
          </text:list-item>
          <text:list-item>
            <text:p text:style-name="P42">kaj so želeli nadaljevati ali dodatno raziskovati;</text:p>
          </text:list-item>
          <text:list-item>
            <text:p text:style-name="P43">kako je bilo treba prilagoditi okolje, materiale ali pristop strokovnega delavca.</text:p>
          </text:list-item>
        </text:list>
        <text:p text:style-name="P10">Uporabljali bomo opazovanje otrok, zapise strokovnih delavcev, izjave in izdelke otrok, pogovore, strokovno refleksijo, spremljanje realizacije Letnega delovnega načrta ter povratne informacije staršev in zunanjih izvajalcev.</text:p>
        <text:p text:style-name="P10">Ob koncu šolskega leta bomo pripravili letno evalvacijo Letnega delovnega načrta.</text:p>
        <text:h text:style-name="P12" text:outline-level="2">14.2 Načrt zagotavljanja varnega in spodbudnega vzgojnega okolja</text:h>
        <text:p text:style-name="P10">Vrtec bo sistematično skrbel za telesno in čustveno varno, vključujoče, spoštljivo in spodbudno vzgojno okolje.</text:p>
        <text:p text:style-name="P10">Posebno pozornost bomo namenjali:</text:p>
        <text:list text:style-name="L17">
          <text:list-item>
            <text:p text:style-name="P44">spoštljivi in odzivni komunikaciji;</text:p>
          </text:list-item>
          <text:list-item>
            <text:p text:style-name="P44">varovanju otrokovega dostojanstva;</text:p>
          </text:list-item>
          <text:list-item>
            <text:p text:style-name="P44">spremljanju otrokovega počutja;</text:p>
          </text:list-item>
          <text:list-item>
            <text:p text:style-name="P44">prepoznavanju otrokovih potreb in stisk;</text:p>
          </text:list-item>
          <text:list-item>
            <text:p text:style-name="P44">pozitivnim odnosom med otroki;</text:p>
          </text:list-item>
          <text:list-item>
            <text:p text:style-name="P44">preprečevanju nasilja, izključevanja in neprimernega ravnanja;</text:p>
          </text:list-item>
          <text:list-item>
            <text:p text:style-name="P44">podpori pri izražanju čustev;</text:p>
          </text:list-item>
          <text:list-item>
            <text:p text:style-name="P44">konstruktivnemu reševanju konfliktov;</text:p>
          </text:list-item>
          <text:list-item>
            <text:p text:style-name="P44">podpori pri samouravnavanju;</text:p>
          </text:list-item>
          <text:list-item>
            <text:p text:style-name="P44">možnosti umika in umirjanja;</text:p>
          </text:list-item>
          <text:list-item>
            <text:p text:style-name="P44">upoštevanju individualnih potreb;</text:p>
          </text:list-item>
          <text:list-item>
            <text:p text:style-name="P45">zagotavljanju telesne varnosti.</text:p>
          </text:list-item>
        </text:list>
        <text:h text:style-name="P12" text:outline-level="2">14.3 Ukrepi za zagotavljanje varnega in spodbudnega vzgojnega okolja</text:h>
        <text:p text:style-name="P10">Vrtec bo zagotavljal jasne in razvojno primerne dogovore, predvidljive dnevne rutine, ustrezen nadzor, varno organizacijo prostora in dejavnosti ter pravočasno odzivanje na otrokove potrebe in <text:soft-page-break/>stiske.</text:p>
        <text:p text:style-name="P10">Ob zaznavi nasilja, zanemarjanja, ogroženosti ali drugih okoliščin, ki bi lahko vplivale na otrokovo varnost in dobrobit, bodo zaposleni ukrepali v skladu z veljavnimi predpisi in internimi postopki vrtca ter po potrebi sodelovali s starši in pristojnimi strokovnimi službami.</text:p>
        <text:h text:style-name="P12" text:outline-level="2">14.4 Usposabljanje zaposlenih za zagotavljanje varnega in spodbudnega vzgojnega okolja</text:h>
        <text:p text:style-name="P10">Zaposleni bodo znanje razvijali in obnavljali na področjih:</text:p>
        <text:list text:style-name="L18">
          <text:list-item>
            <text:p text:style-name="P46">telesne in čustvene varnosti;</text:p>
          </text:list-item>
          <text:list-item>
            <text:p text:style-name="P46">socialno-čustvenega razvoja;</text:p>
          </text:list-item>
          <text:list-item>
            <text:p text:style-name="P46">samouravnavanja;</text:p>
          </text:list-item>
          <text:list-item>
            <text:p text:style-name="P46">prepoznavanja otrokovih potreb in stisk;</text:p>
          </text:list-item>
          <text:list-item>
            <text:p text:style-name="P46">spoštljive komunikacije;</text:p>
          </text:list-item>
          <text:list-item>
            <text:p text:style-name="P46">preprečevanja in reševanja konfliktnih situacij;</text:p>
          </text:list-item>
          <text:list-item>
            <text:p text:style-name="P46">prve pomoči;</text:p>
          </text:list-item>
          <text:list-item>
            <text:p text:style-name="P46">preprečevanja nezgod;</text:p>
          </text:list-item>
          <text:list-item>
            <text:p text:style-name="P47">varnosti pri gibalnih dejavnostih, sprehodih, izletih in dejavnostih v naravnem okolju.</text:p>
          </text:list-item>
        </text:list>
        <text:h text:style-name="P12" text:outline-level="2">14.5 Spremljanje in evalvacija ukrepov</text:h>
        <text:p text:style-name="P10">Spremljali bomo počutje in vključevanje otrok, kakovost medsebojnih odnosov, načine reševanja konfliktov, ustreznost organizacije prostora in dejavnosti ter učinkovitost uporabljenih pristopov.</text:p>
        <text:p text:style-name="P10">Ugotovitve bomo vključili v letno evalvacijo ter jih uporabili kot izhodišče za nadaljnje izboljševanje kakovosti dela vrtca.</text:p>
        <text:h text:style-name="P11" text:outline-level="1">15. ETIČNA NAČELA DELOVANJA VRTCA</text:h>
        <text:p text:style-name="P10">Delo vrtca bo temeljilo na spoštovanju otrokovega dostojanstva, individualnosti, zasebnosti ter pravice do varnega in spodbudnega okolja.</text:p>
        <text:p text:style-name="Text_20_body"><text:span text:style-name="Strong_20_Emphasis"><text:span text:style-name="T1">Spoštovanje otroka</text:span></text:span><text:span text:style-name="T1"><text:line-break/>Otroka sprejemamo kot edinstvenega posameznika z lastnimi potrebami, sposobnostmi, interesi, čustvi in tempom razvoja.</text:span></text:p>
        <text:p text:style-name="Text_20_body"><text:span text:style-name="Strong_20_Emphasis"><text:span text:style-name="T1">Telesna in čustvena varnost</text:span></text:span><text:span text:style-name="T1"><text:line-break/>Vsi zaposleni skrbijo za varno, predvidljivo in čustveno podporno okolje.</text:span></text:p>
        <text:p text:style-name="Text_20_body"><text:span text:style-name="Strong_20_Emphasis"><text:span text:style-name="T1">Otrokova participacija</text:span></text:span><text:span text:style-name="T1"><text:line-break/>Otroka poslušamo, upoštevamo njegove pobude ter mu glede na razvojne zmožnosti omogočamo sodelovanje pri odločitvah, povezanih z življenjem v skupini.</text:span></text:p>
        <text:p text:style-name="Text_20_body"><text:span text:style-name="Strong_20_Emphasis"><text:span text:style-name="T1">Enake možnosti in vključevanje</text:span></text:span><text:span text:style-name="T1"><text:line-break/>Dejavnosti in okolje prilagajamo tako, da omogočamo sodelovanje otrok z različnimi potrebami, zmožnostmi in izkušnjami.</text:span></text:p>
        <text:p text:style-name="Text_20_body"><text:span text:style-name="Strong_20_Emphasis"><text:span text:style-name="T1">Spoštljiva komunikacija</text:span></text:span><text:span text:style-name="T1"><text:line-break/>Z otroki, starši in sodelavci komuniciramo spoštljivo ter skrbimo za kulturo dialoga in medsebojnega sodelovanja.</text:span></text:p>
        <text:p text:style-name="Text_20_body"><text:soft-page-break/><text:span text:style-name="Strong_20_Emphasis"><text:span text:style-name="T1">Varovanje zasebnosti</text:span></text:span><text:span text:style-name="T1"><text:line-break/>Podatke o otrocih in njihovih družinah obravnavamo odgovorno, strokovno in zaupno.</text:span></text:p>
        <text:p text:style-name="Text_20_body"><text:span text:style-name="Strong_20_Emphasis"><text:span text:style-name="T1">Strokovnost</text:span></text:span><text:span text:style-name="T1"><text:line-break/>Strokovne odločitve temeljijo na strokovnem znanju, poznavanju otrokovega razvoja, opazovanju, refleksiji in sodelovanju.</text:span></text:p>
        <text:p text:style-name="Text_20_body"><text:span text:style-name="Strong_20_Emphasis"><text:span text:style-name="T1">Partnerski odnos s starši</text:span></text:span><text:span text:style-name="T1"><text:line-break/>Starše spoštujemo kot pomembne partnerje pri skrbi za otrokovo dobro počutje, razvoj in učenje.</text:span></text:p>
        <text:p text:style-name="Text_20_body"><text:span text:style-name="Strong_20_Emphasis"><text:span text:style-name="T1">Odgovornost do narave</text:span></text:span><text:span text:style-name="T1"><text:line-break/>Z lastnim zgledom in dejavnostmi razvijamo spoštljiv, skrben in odgovoren odnos do naravnega okolja.</text:span></text:p>
        <text:p text:style-name="Text_20_body"><text:span text:style-name="Strong_20_Emphasis"><text:span text:style-name="T1">Medsebojno sodelovanje zaposlenih</text:span></text:span><text:span text:style-name="T1"><text:line-break/>Zaposleni skrbijo za spoštljivo strokovno komunikacijo, medsebojno podporo, ustrezno izmenjavo informacij in konstruktivno reševanje nesoglasij.</text:span></text:p>
        <text:h text:style-name="P11" text:outline-level="1">16. ZAKLJUČEK</text:h>
        <text:p text:style-name="P10">Letni delovni načrt zasebnega vrtca za šolsko leto 2026/2027 predstavlja strokovno podlago za načrtovanje, izvajanje, spremljanje in evalvacijo vzgojno-izobraževalnega dela.</text:p>
        <text:p text:style-name="P10">Pri delu bomo izhajali iz Kurikuluma za vrtce (2025) ter upoštevali otrokove razvojne zmožnosti, individualne potrebe, interese in pobude. Poseben pomen bomo namenjali prosti igri, kakovostnim odnosom, samostojnosti, participaciji, gibanju, raziskovanju, ustvarjalnosti in neposrednim izkušnjam.</text:p>
        <text:p text:style-name="Text_20_body"><text:span text:style-name="T1">Osrednja prednostna naloga vrtca v šolskem letu 2026/2027 bo </text:span><text:span text:style-name="Strong_20_Emphasis"><text:span text:style-name="T1">razvoj in vključevanje načel gozdne pedagogike</text:span></text:span><text:span text:style-name="T1">. Otrokom bomo omogočali redno gibanje in bivanje na prostem, raziskovanje naravnega okolja, ustvarjanje z naravnimi materiali ter pridobivanje neposrednih izkušenj v različnih letnih časih.</text:span></text:p>
        <text:p text:style-name="P10">Program bomo bogatili z glasbenimi uricami, igrivim spoznavanjem angleškega in nemškega jezika, jogo, projekti, kulturnimi in športnimi dejavnostmi, obiski ustanov, srečanji s predstavniki različnih poklicev ter sodelovanjem z lokalnim okoljem.</text:p>
        <text:p text:style-name="P10">Kakovostno delo vrtca bomo gradili s sodelovanjem direktorja, pedagoške vodje, vzgojiteljice, pomočnice vzgojiteljice in drugih sodelujočih, s partnerskim odnosom s starši ter s stalnim strokovnim izpopolnjevanjem zaposlenih.</text:p>
        <text:p text:style-name="P10">Uresničevanje Letnega delovnega načrta bomo spremljali skozi vse šolsko leto. Ugotovitve evalvacije bodo predstavljale izhodišče za nadaljnje načrtovanje in razvoj kakovosti vrtca.</text:p>
      </text:section>
      <text:p text:style-name="P10"/>
      <text:p text:style-name="P10"/>
      <text:list text:style-name="L19">
        <text:list-header>
          <text:p text:style-name="P48"/>
        </text:list-header>
      </text:list>
      <text:p text:style-name="P10"/>
      <text:p text:style-name="Text_20_body"><text:span text:style-name="T1">Dokument bi oblikovala tako, da je </text:span><text:span text:style-name="Strong_20_Emphasis"><text:span text:style-name="T1">1. stran naslovnica, 2. stran kazalo, od 3. strani naprej pa vsebina</text:span></text:span><text:span text:style-name="T1">.</text:span></text:p>
      <text:h text:style-name="P12" text:outline-level="2"><text:soft-page-break/>1. STRAN – NASLOVNICA</text:h>
      <text:p text:style-name="P10">&lt;div align="center"&gt; </text:p>
      <text:h text:style-name="P11" text:outline-level="1">LETNI DELOVNI NAČRT</text:h>
      <text:h text:style-name="P12" text:outline-level="2">ZASEBNEGA VRTCA</text:h>
      <text:h text:style-name="P12" text:outline-level="2">NAŠI MALI ŠKRATKI</text:h>
      <text:h text:style-name="P27" text:outline-level="3">ZA ŠOLSKO LETO 2026/2027</text:h>
      <text:p text:style-name="Text_20_body"><text:span text:style-name="Strong_20_Emphasis"><text:span text:style-name="T1">»Z radovednostjo odkrivamo,<text:line-break/>z izkušnjami se učimo,<text:line-break/>skupaj ustvarjamo.«</text:span></text:span></text:p>
      <text:p text:style-name="Text_20_body"><text:span text:style-name="Strong_20_Emphasis"><text:span text:style-name="T1">Šolsko leto 2026/2027</text:span></text:span></text:p>
      <text:p text:style-name="P49">&lt;/div&gt; </text:p>
      <text:p text:style-name="P50"/>
      <text:h text:style-name="P12" text:outline-level="2">2. STRAN – KAZALO</text:h>
      <text:h text:style-name="P11" text:outline-level="1">KAZALO</text:h>
      <text:p text:style-name="Text_20_body"><text:span text:style-name="Strong_20_Emphasis"><text:span text:style-name="T1">1. UVOD</text:span></text:span></text:p>
      <text:p text:style-name="Text_20_body"><text:span text:style-name="Strong_20_Emphasis"><text:span text:style-name="T1">2. PREDSTAVITEV VRTCA</text:span></text:span><text:span text:style-name="T1"><text:line-break/>2.1 Program zasebnega vrtca</text:span></text:p>
      <text:p text:style-name="Text_20_body"><text:span text:style-name="Strong_20_Emphasis"><text:span text:style-name="T1">3. ORGANIZACIJA DELA VRTCA</text:span></text:span><text:span text:style-name="T1"><text:line-break/>3.1 Organizacijska struktura<text:line-break/>3.2 Organizacija vzgojno-izobraževalnega procesa v kombinirani skupini<text:line-break/>3.3 Dnevna organizacija dela<text:line-break/>3.4 Organizacija prostora in materialnih pogojev<text:line-break/>3.5 Organizacija dela strokovnih delavcev<text:line-break/>3.6 Zagotavljanje varnosti in kakovosti<text:line-break/>3.7 Organizacija dela med šolskimi počitnicami in v času zmanjšane prisotnosti otrok</text:span></text:p>
      <text:p text:style-name="Text_20_body"><text:span text:style-name="Strong_20_Emphasis"><text:span text:style-name="T1">4. KADROVSKA STRUKTURA</text:span></text:span><text:span text:style-name="T1"><text:line-break/>4.1 Kadrovska zasedba<text:line-break/>4.2 Naloge direktorja vrtca<text:line-break/>4.3 Naloge pedagoške vodje<text:line-break/>4.4 Naloge vzgojiteljice<text:line-break/>4.5 Naloge pomočnice vzgojiteljice<text:line-break/>4.6 Organizacija delovnega časa<text:line-break/>4.7 Sodelovanje zaposlenih in delo drugih delavcev<text:line-break/>4.8 Strokovno sodelovanje in strokovna srečanja<text:line-break/>4.9 Mentorstvo pripravnikom in študentom<text:line-break/>4.10 Sodelovanje z ustanovami, ki izobražujejo strokovne delavce</text:span></text:p>
      <text:p text:style-name="Text_20_body"><text:soft-page-break/><text:span text:style-name="Strong_20_Emphasis"><text:span text:style-name="T1">5. PREDNOSTNA NALOGA V ŠOLSKEM LETU 2026/2027</text:span></text:span><text:span text:style-name="T1"><text:line-break/>5.1 Razvoj in vključevanje načel gozdne pedagogike</text:span></text:p>
      <text:p text:style-name="Text_20_body"><text:span text:style-name="Strong_20_Emphasis"><text:span text:style-name="T1">6. LETNI NAČRT DEJAVNOSTI PO PODROČJIH KURIKULUMA</text:span></text:span><text:span text:style-name="T1"><text:line-break/>6.1 Gibanje<text:line-break/>6.2 Jezik<text:line-break/>6.3 Družba<text:line-break/>6.4 Umetnost<text:line-break/>6.5 Narava<text:line-break/>6.6 Matematika</text:span></text:p>
      <text:p text:style-name="Text_20_body"><text:span text:style-name="Strong_20_Emphasis"><text:span text:style-name="T1">7. GOZDNA PEDAGOGIKA</text:span></text:span><text:span text:style-name="T1"><text:line-break/>7.1 Namen in cilji<text:line-break/>7.2 Organizacija in izvajanje dejavnosti v naravnem okolju<text:line-break/>7.3 Dejavnosti po načelih gozdne pedagogike<text:line-break/>7.4 Tematske vsebine<text:line-break/>7.5 Sodelovanje in obveščanje staršev<text:line-break/>7.6 Spremljanje in evalvacija</text:span></text:p>
      <text:p text:style-name="Text_20_body"><text:span text:style-name="Strong_20_Emphasis"><text:span text:style-name="T1">8. OBOGATITVENE IN DODATNE DEJAVNOSTI TER ZUNANJI IZVAJALCI</text:span></text:span><text:span text:style-name="T1"><text:line-break/>8.1 Glasbene urice<text:line-break/>8.2 Igrivo spoznavanje angleškega in nemškega jezika<text:line-break/>8.3 Joga za otroke<text:line-break/>8.4 Joga za starše<text:line-break/>8.5 Sodelovanje z drugimi zunanjimi izvajalci</text:span></text:p>
      <text:p text:style-name="Text_20_body"><text:span text:style-name="Strong_20_Emphasis"><text:span text:style-name="T1">9. NAČRTOVANE DEJAVNOSTI, SREČANJA, OBISKI IN DOGODKI</text:span></text:span></text:p>
      <text:p text:style-name="Text_20_body"><text:span text:style-name="Strong_20_Emphasis"><text:span text:style-name="T1">10. PROJEKTI IN PROGRAMI</text:span></text:span></text:p>
      <text:p text:style-name="Text_20_body"><text:span text:style-name="Strong_20_Emphasis"><text:span text:style-name="T1">11. NAČRT SODELOVANJA S STARŠI</text:span></text:span><text:span text:style-name="T1"><text:line-break/>11.1 Roditeljski sestanki<text:line-break/>11.2 Pogovorne ure<text:line-break/>11.3 Druge oblike sodelovanja s starši</text:span></text:p>
      <text:p text:style-name="Text_20_body"><text:span text:style-name="Strong_20_Emphasis"><text:span text:style-name="T1">12. SODELOVANJE Z ZUNANJIMI INSTITUCIJAMI IN LOKALNIM OKOLJEM</text:span></text:span></text:p>
      <text:p text:style-name="Text_20_body"><text:span text:style-name="Strong_20_Emphasis"><text:span text:style-name="T1">13. NAČRT STROKOVNEGA IZPOPOLNJEVANJA IN IZOBRAŽEVANJA</text:span></text:span><text:span text:style-name="T1"><text:line-break/>13.1 Kurikulum za vrtce (2025)<text:line-break/>13.2 Gozdna pedagogika in učenje v naravnem okolju</text:span></text:p>
      <text:p text:style-name="Text_20_body"><text:span text:style-name="Strong_20_Emphasis"><text:span text:style-name="T1">14. NAČRT SPREMLJANJA, VARNOSTI IN EVALVACIJE</text:span></text:span><text:span text:style-name="T1"><text:line-break/>14.1 Spremljanje in evalvacija vzgojno-izobraževalnega dela<text:line-break/>14.2 Načrt zagotavljanja varnega in spodbudnega vzgojnega okolja<text:line-break/>14.3 Ukrepi za zagotavljanje varnega in spodbudnega vzgojnega okolja<text:line-break/>14.4 Usposabljanje zaposlenih za zagotavljanje varnega in spodbudnega vzgojnega okolja<text:line-break/>14.5 Spremljanje in evalvacija ukrepov</text:span></text:p>
      <text:p text:style-name="Text_20_body"><text:span text:style-name="Strong_20_Emphasis"><text:span text:style-name="T1">15. ETIČNA NAČELA DELOVANJA VRTCA</text:span></text:span></text:p>
      <text:p text:style-name="Text_20_body"><text:span text:style-name="Strong_20_Emphasis"><text:span text:style-name="T1">16. ZAKLJUČEK</text:span></text:span></text:p>
      <text:p text:style-name="P50"><text:soft-page-break/></text:p>
      <text:h text:style-name="P11" text:outline-level="1">3. STRAN – ZAČETEK VSEBINE</text:h>
      <text:h text:style-name="P11" text:outline-level="1">1. UVOD</text:h>
      <text:p text:style-name="P10">Letni delovni načrt zasebnega vrtca Naši mali škratki za šolsko leto 2026/2027 je temeljni dokument za načrtovanje, izvajanje, spremljanje in evalvacijo vzgojno-izobraževalnega dela vrtca.</text:p>
      <text:p text:style-name="P10">Vzgojno-izobraževalno delo bo načrtovano in izvajano v skladu z veljavno zakonodajo, Kurikulumom za vrtce (2025), programom zasebnega vrtca, strokovnimi načeli predšolske vzgoje ter razvojnimi značilnostmi, individualnimi potrebami, interesi in zmožnostmi otrok.</text:p>
      <text:p text:style-name="P10">Otroka razumemo kot aktivnega, radovednega, ustvarjalnega in kompetentnega posameznika, ki se razvija in uči skozi igro, raziskovanje, gibanje, kakovostne odnose, komunikacijo, lastno dejavnost in neposredne izkušnje.</text:p>
      <text:p text:style-name="P10">Posebno pozornost bomo namenjali telesni in čustveni varnosti otrok, prosti igri, otrokovi participaciji in iniciativnosti, samostojnosti, socialno-čustvenemu razvoju, govoru in komunikaciji, gibanju, ustvarjalnosti, raziskovanju ter rednemu bivanju na prostem.</text:p>
      <text:p text:style-name="P10">Pri načrtovanju bomo upoštevali razvojni kontinuum otrok, njihove individualne razlike ter načeli individualizacije in diferenciacije. Področja dejavnosti bomo medsebojno povezovali ter jih vključevali v prosto igro, dnevne rutine, načrtovane dejavnosti, dejavnosti v naravnem okolju in vsakodnevno življenje vrtca.</text:p>
      <text:h text:style-name="P11" text:outline-level="1">2. PREDSTAVITEV VRTCA</text:h>
      <text:p text:style-name="P10">Zasebni vrtec Naši mali škratki zagotavlja varno, spodbudno, vključujoče in čustveno podporno okolje, v katerem ima vsak otrok možnost razvijati svoje sposobnosti, interese in potenciale.</text:p>
      <text:p text:style-name="P10">Vzgojno-izobraževalno delo temelji na igri, aktivnem učenju, raziskovanju, gibanju, ustvarjalnosti, kakovostnih odnosih in neposrednih izkušnjah.</text:p>
      <text:p text:style-name="P10">Otrokom bomo omogočali dovolj časa za prosto igro ter možnost izbire materialov, dejavnosti, igralnih partnerjev in načinov raziskovanja. Strokovni delavci bodo spremljali otrokove interese, pobude in potrebe ter jih smiselno vključevali v nadaljnje načrtovanje.</text:p>
      <text:p text:style-name="Text_20_body"><text:span text:style-name="T1">Pomembna strokovna usmeritev vrtca je vključevanje </text:span><text:span text:style-name="Strong_20_Emphasis"><text:span text:style-name="T1">načel gozdne pedagogike</text:span></text:span><text:span text:style-name="T1">. Naravno okolje bomo uporabljali kot razširjen prostor igre, gibanja, raziskovanja, ustvarjanja in učenja.</text:span></text:p>
      <text:p text:style-name="P10">Program bomo bogatili z glasbenimi uricami, igrivim spoznavanjem angleškega in nemškega jezika, jogo, različnimi projekti, kulturnimi in športnimi dejavnostmi, obiski, izleti ter srečanji s predstavniki različnih poklicev.</text:p>
      <text:h text:style-name="P12" text:outline-level="2">2.1 Program zasebnega vrtca</text:h>
      <text:p text:style-name="Text_20_body"><text:span text:style-name="Strong_20_Emphasis"><text:span text:style-name="T1">[DOPOLNITI: uradni naziv programa zasebnega vrtca, kot je naveden v aktu o ustanovitvi oziroma drugi uradni dokumentaciji vrtca.]</text:span></text:span></text:p>
      <text:p text:style-name="P10">Vzgojno-izobraževalno delo bo potekalo v skladu s programom zasebnega vrtca, veljavno zakonodajo ter strokovnimi izhodišči Kurikuluma za vrtce (2025).</text:p>
      <text:p text:style-name="P10"><text:soft-page-break/>Program se izvaja v eni kombinirani skupini. Pri izvajanju bomo upoštevali razvojne značilnosti, individualne potrebe, interese, pobude in zmožnosti otrok.</text:p>
      <text:h text:style-name="P11" text:outline-level="1">3. ORGANIZACIJA DELA VRTCA</text:h>
      <text:h text:style-name="P12" text:outline-level="2">3.1 Organizacijska struktura</text:h>
      <text:p text:style-name="Text_20_body"><text:span text:style-name="T1">Vzgojno-izobraževalno delo bo potekalo v eni kombinirani skupini, v katero je vključenih </text:span><text:span text:style-name="Strong_20_Emphasis"><text:span text:style-name="T1">19 otrok</text:span></text:span><text:span text:style-name="T1">.</text:span></text:p>
      <text:p text:style-name="Text_20_body"><text:span text:style-name="T1">Skupino bosta vodili vzgojiteljica </text:span><text:span text:style-name="Strong_20_Emphasis"><text:span text:style-name="T1">Maša Hedl</text:span></text:span><text:span text:style-name="T1"> in pomočnica vzgojiteljice </text:span><text:span text:style-name="Strong_20_Emphasis"><text:span text:style-name="T1">Valentina Rakuša</text:span></text:span><text:span text:style-name="T1">. Delovni čas strokovnih delavk se bo tedensko izmenjeval v skladu z organizacijo dela vrtca.</text:span></text:p>
      <text:p text:style-name="P10">Organizacija dela bo prilagojena številu in starosti vključenih otrok, njihovim potrebam ter kadrovskim, prostorskim in organizacijskim pogojem vrtca.</text:p>
      <text:h text:style-name="P12" text:outline-level="2">3.2 Organizacija vzgojno-izobraževalnega procesa v kombinirani skupini</text:h>
      <text:p text:style-name="Text_20_body"><text:span text:style-name="T1">V kombinirano skupino je vključenih 19 otrok, od tega </text:span><text:span text:style-name="Strong_20_Emphasis"><text:span text:style-name="T1">6 otrok prvega starostnega obdobja in 13 otrok drugega starostnega obdobja</text:span></text:span><text:span text:style-name="T1">.</text:span></text:p>
      <text:p text:style-name="P10">Pri načrtovanju bomo upoštevali razvojne značilnosti, individualne razlike, potrebe, interese in predhodne izkušnje posameznega otroka.</text:p>
      <text:p text:style-name="P10">Pri isti dejavnosti bomo otrokom omogočali različne ravni sodelovanja glede na njihove razvojne zmožnosti. Mlajši otrok bo lahko naravni material raziskoval z dotikanjem, prenašanjem in razvrščanjem, razvojno zrelejši otrok pa bo isti material štel, primerjal, meril, uporabljal za oblikovanje vzorcev ali reševanje problemov.</text:p>
      <text:p text:style-name="P10">Dejavnosti bodo potekale individualno, v paru, manjših skupinah in celotni skupini. Kombinirana skupina bo omogočala tudi medvrstniško učenje, sodelovanje, medsebojno pomoč in učenje z opazovanjem drugih.</text:p>
      <text:h text:style-name="P12" text:outline-level="2">3.3 Dnevna organizacija dela</text:h>
      <text:p text:style-name="Text_20_body"><text:span text:style-name="T1">Vrtec obratuje od </text:span><text:span text:style-name="Strong_20_Emphasis"><text:span text:style-name="T1">6.30 do 16.00</text:span></text:span><text:span text:style-name="T1">. Dnevni ritem bo prilagodljiv in bo upošteval potrebe otrok, značilnosti skupine, vremenske razmere ter načrtovane dejavnosti.</text:span></text:p>
      <text:p text:style-name="P10">Dnevni program bo vključeval prihod in individualni sprejem otrok, prosto igro, zajtrk, jutranji oziroma pogovorni krog, spontane in načrtovane dejavnosti, dejavnosti v manjših skupinah, gibanje in bivanje na prostem, dejavnosti v naravnem okolju, kosilo, počitek oziroma mirne dejavnosti glede na individualne potrebe, popoldanske dejavnosti, prosto igro ter odhod otrok domov.</text:p>
      <text:p text:style-name="P10">Kadar bodo otroci intenzivno vključeni v kakovostno igro ali raziskovanje, bomo čas in potek dejavnosti po možnosti prilagodili ter njihove igre ne bomo po nepotrebnem prekinjali.</text:p>
      <text:h text:style-name="P12" text:outline-level="2">3.4 Organizacija prostora in materialnih pogojev</text:h>
      <text:p text:style-name="P10">Prostor bomo urejali tako, da bo spodbujal otrokovo samostojnost, igro, raziskovanje, komunikacijo, gibanje in ustvarjalnost.</text:p>
      <text:p text:style-name="P10">Otrokom bodo dostopni konstrukcijski materiali, materiali za simbolno igro, knjige in slikanice, likovni in glasbeni pripomočki, naravni in nestrukturirani materiali ter materiali za raziskovanje, razvrščanje, štetje, primerjanje in merjenje.</text:p>
      <text:p text:style-name="P10"><text:soft-page-break/>Zagotovljen bo tudi prostor, kamor se bo otrok po potrebi lahko umaknil in umiril.</text:p>
      <text:p text:style-name="P10">Naravno okolje bo predstavljalo razširjen prostor vzgojno-izobraževalnega dela.</text:p>
      <text:h text:style-name="P12" text:outline-level="2">3.5 Organizacija dela strokovnih delavcev</text:h>
      <text:p text:style-name="P10">Vzgojiteljica in pomočnica vzgojiteljice bosta sodelovali pri ustvarjanju kakovostnega, varnega in spodbudnega vzgojno-izobraževalnega okolja.</text:p>
      <text:p text:style-name="P10">Njuno sodelovanje bo temeljilo na strokovnem dogovarjanju, izmenjavi opažanj, pripravi okolja in dejavnosti, spremljanju otrok in skupine ter sprotni refleksiji.</text:p>
      <text:h text:style-name="P12" text:outline-level="2">3.6 Zagotavljanje varnosti in kakovosti</text:h>
      <text:p text:style-name="P10">Za telesno in čustveno varnost otrok skrbijo vsi zaposleni v okviru svojih nalog in odgovornosti.</text:p>
      <text:p text:style-name="P10">Posebno pozornost bomo namenjali varnosti v igralnici, na igrišču, pri prehranjevanju, gibalnih dejavnostih, sprehodih, v prometu, gozdu in drugih naravnih okoljih, na izletih ter pri dejavnostih z zunanjimi izvajalci.</text:p>
      <text:p text:style-name="P10">Čustveno varnost bomo zagotavljali s spoštljivo in odzivno komunikacijo, predvidljivimi rutinami, upoštevanjem individualnih potreb ter možnostjo umika in umirjanja.</text:p>
      <text:h text:style-name="P12" text:outline-level="2">3.7 Organizacija dela med šolskimi počitnicami in v času zmanjšane prisotnosti otrok</text:h>
      <text:p text:style-name="P10">Vrtec bo v času šolskih počitnic organiziral delo glede na število prisotnih otrok, njihove potrebe ter kadrovske in organizacijske možnosti vrtca.</text:p>
      <text:p text:style-name="P10">Starši bodo predvideno prisotnost otrok sporočali v skladu z dogovorjenim načinom in roki vrtca.</text:p>
      <text:p text:style-name="P10">V času zmanjšane prisotnosti otrok se lahko organizacija dela prilagodi.</text:p>
      <text:p text:style-name="P10">Ker vrtec deluje v eni skupini in nima več enot, dežurna enota znotraj vrtca ni predvidena.</text:p>
      <text:p text:style-name="P10">Morebitne spremembe organizacije dela ali poslovnega časa bodo staršem sporočene pravočasno.</text:p>
      <text:h text:style-name="P11" text:outline-level="1">4. KADROVSKA STRUKTURA</text:h>
      <text:h text:style-name="P12" text:outline-level="2">4.1 Kadrovska zasedba</text:h>
      <text:p text:style-name="P10">Kadrovska zasedba bo organizirana v skladu z veljavnimi predpisi, številom in starostjo vključenih otrok ter organizacijo programa vrtca.</text:p>
      <text:h text:style-name="P12" text:outline-level="2">4.2 Naloge direktorja vrtca</text:h>
      <text:p text:style-name="P10">Direktor vrtca je odgovoren za zakonito, strokovno in učinkovito poslovanje vrtca ter zagotavljanje pogojev za kakovostno izvajanje programa.</text:p>
      <text:p text:style-name="P10">Direktor organizira, vodi in spremlja delo ter poslovanje vrtca, skrbi za zakonitost delovanja, zagotavlja ustrezne kadrovske, prostorske, materialne in organizacijske pogoje, sodeluje pri pripravi in spremljanju Letnega delovnega načrta, skrbi za organizacijo dela zaposlenih, spodbuja njihov strokovni razvoj, sodeluje s pedagoško vodjo in strokovnimi delavci ter skrbi za sodelovanje s starši, zunanjimi institucijami in lokalnim okoljem.</text:p>
      <text:h text:style-name="P12" text:outline-level="2"><text:soft-page-break/>4.3 Naloge pedagoške vodje</text:h>
      <text:p text:style-name="P10">Pedagoška vodja spremlja uresničevanje Kurikuluma za vrtce (2025), sodeluje pri pripravi, izvajanju in evalvaciji Letnega delovnega načrta, spremlja kakovost vzgojno-izobraževalnega dela ter strokovno usmerja in podpira strokovne delavce.</text:p>
      <text:p text:style-name="P10">Posebno pozornost namenja spremljanju uresničevanja prednostne naloge, vključevanju načel gozdne pedagogike, strokovni refleksiji, sodelovanju s starši in strokovnemu razvoju zaposlenih.</text:p>
      <text:h text:style-name="P12" text:outline-level="2">4.4 Naloge vzgojiteljice</text:h>
      <text:p text:style-name="P10">Vzgojiteljica načrtuje, izvaja, spremlja in evalvira vzgojno-izobraževalno delo v skladu s Kurikulumom za vrtce (2025).</text:p>
      <text:p text:style-name="P10">Skrbi za telesno in čustveno varnost otrok, spremlja njihove potrebe, interese, pobude in razvojne zmožnosti, zagotavlja dovolj časa za prosto igro ter spodbuja otrokovo samostojnost, iniciativnost, ustvarjalnost in participacijo.</text:p>
      <text:p text:style-name="P10">Pripravlja in prilagaja spodbudno okolje, individualizira in diferencira vzgojno-izobraževalno delo, sodeluje s pomočnico vzgojiteljice, starši, pedagoško vodjo in drugimi sodelujočimi ter vodi potrebno pedagoško dokumentacijo.</text:p>
      <text:h text:style-name="P12" text:outline-level="2">4.5 Naloge pomočnice vzgojiteljice</text:h>
      <text:p text:style-name="P10">Pomočnica vzgojiteljice sodeluje z vzgojiteljico pri izvajanju vzgojno-izobraževalnega dela ter skrbi za telesno in čustveno varnost otrok.</text:p>
      <text:p text:style-name="P10">Aktivno sodeluje pri igri in dejavnostih, spremlja otroke ter pomembna opažanja izmenjuje z vzgojiteljico. Sodeluje pri pripravi prostora, materialov in pripomočkov ter spodbuja otrokovo samostojnost.</text:p>
      <text:p text:style-name="P10">Sodeluje pri dejavnostih v manjših skupinah, gibalnih dejavnostih, bivanju na prostem, dejavnostih v naravnem okolju, sprehodih, obiskih, izletih in obogatitvenih dejavnostih.</text:p>
      <text:h text:style-name="P12" text:outline-level="2">4.6 Organizacija delovnega časa</text:h>
      <text:p text:style-name="P10">Delovni čas zaposlenih bo organiziran v skladu s poslovnim časom vrtca, številom otrok, potrebami skupine in organizacijo vzgojno-izobraževalnega procesa.</text:p>
      <text:p text:style-name="P10">Čas za strokovno načrtovanje in dokumentiranje:</text:p>
      <text:p text:style-name="Text_20_body"><text:span text:style-name="Strong_20_Emphasis"><text:span text:style-name="T1">Vzgojiteljica:</text:span></text:span><text:span text:style-name="T1"> 12.15–12.45<text:line-break/></text:span><text:span text:style-name="Strong_20_Emphasis"><text:span text:style-name="T1">Pomočnica vzgojiteljice:</text:span></text:span><text:span text:style-name="T1"> 12.45–13.15</text:span></text:p>
      <text:h text:style-name="P12" text:outline-level="2">4.7 Sodelovanje zaposlenih in delo drugih delavcev</text:h>
      <text:p text:style-name="P10">Zaradi organizacije vrtca z eno kombinirano skupino je pomembno sprotno in neposredno sodelovanje zaposlenih.</text:p>
      <text:p text:style-name="P10">Vzgojiteljica in pomočnica vzgojiteljice redno izmenjujeta opažanja, se dogovarjata o organizaciji dela, pripravi okolja in dejavnosti ter skupaj spremljata počutje in vključevanje otrok.</text:p>
      <text:p text:style-name="P10">Pedagoška vodja zagotavlja strokovno podporo, direktor pa organizacijske, kadrovske in materialne pogoje za delovanje vrtca.</text:p>
      <text:p text:style-name="P10"><text:soft-page-break/>Drugi delavci oziroma zunanji sodelavci opravljajo naloge v skladu s svojim področjem dela, dogovori in potrebami vrtca.</text:p>
      <text:h text:style-name="P12" text:outline-level="2">4.8 Strokovno sodelovanje in strokovna srečanja</text:h>
      <text:p text:style-name="P10">Strokovna srečanja bodo namenjena načrtovanju in evalvaciji vzgojno-izobraževalnega dela, izmenjavi opažanj o otrocih in skupini, spremljanju prednostne naloge, individualizaciji in diferenciaciji, spremljanju izvajanja Kurikuluma za vrtce (2025), načrtovanju dejavnosti po načelih gozdne pedagogike, sodelovanju s starši, pripravi projektov, dogodkov, obiskov in izletov ter strokovni refleksiji.</text:p>
      <text:h text:style-name="P12" text:outline-level="2">4.9 Mentorstvo pripravnikom in študentom</text:h>
      <text:p text:style-name="P10">V šolskem letu 2026/2027 vrtec mentorstva pripravnikom oziroma študentom ne načrtuje.</text:p>
      <text:p text:style-name="P10">Če se med šolskim letom pojavi možnost vključitve pripravnika ali študenta na praktično usposabljanje, bo vrtec o vključitvi odločil glede na kadrovske, prostorske in organizacijske možnosti. Morebitno mentorstvo bo organizirano v skladu z veljavnimi predpisi in dogovorom z izobraževalno ustanovo.</text:p>
      <text:h text:style-name="P12" text:outline-level="2">4.10 Sodelovanje z ustanovami, ki izobražujejo strokovne delavce</text:h>
      <text:p text:style-name="P10">V šolskem letu 2026/2027 posebno sodelovanje z izobraževalnimi ustanovami, ki izobražujejo strokovne delavce za področje predšolske vzgoje, ni vnaprej načrtovano.</text:p>
      <text:p text:style-name="P10">Vrtec ostaja odprt za morebitno sodelovanje, strokovne obiske ali praktično usposabljanje dijakov oziroma študentov, če bodo za to zagotovljeni ustrezni pogoji.</text:p>
      <text:h text:style-name="P11" text:outline-level="1">5. PREDNOSTNA NALOGA V ŠOLSKEM LETU 2026/2027</text:h>
      <text:h text:style-name="P12" text:outline-level="2">5.1 Razvoj in vključevanje načel gozdne pedagogike</text:h>
      <text:p text:style-name="Text_20_body"><text:span text:style-name="T1">Osrednja prednostna naloga vrtca bo </text:span><text:span text:style-name="Strong_20_Emphasis"><text:span text:style-name="T1">razvoj in sistematično vključevanje načel gozdne pedagogike v vsakodnevno vzgojno-izobraževalno delo</text:span></text:span><text:span text:style-name="T1">.</text:span></text:p>
      <text:p text:style-name="P10">Naravno okolje bomo uporabljali kot razširjen prostor za igro, gibanje, raziskovanje, ustvarjanje, sodelovanje in pridobivanje neposrednih izkušenj.</text:p>
      <text:h text:style-name="P27" text:outline-level="3">Cilji</text:h>
      <text:list text:style-name="L20">
        <text:list-item>
          <text:p text:style-name="P51">razvijati pozitiven, spoštljiv in odgovoren odnos do narave; </text:p>
        </text:list-item>
        <text:list-item>
          <text:p text:style-name="P51">spodbujati otrokovo radovednost in raziskovalno vedenje; </text:p>
        </text:list-item>
        <text:list-item>
          <text:p text:style-name="P51">razvijati samostojnost, vztrajnost in zaupanje v lastne sposobnosti; </text:p>
        </text:list-item>
        <text:list-item>
          <text:p text:style-name="P51">razvijati gibalne sposobnosti skozi gibanje po raznolikem naravnem terenu; </text:p>
        </text:list-item>
        <text:list-item>
          <text:p text:style-name="P51">spodbujati zaznavanje in raziskovanje z različnimi čutili; </text:p>
        </text:list-item>
        <text:list-item>
          <text:p text:style-name="P51">razvijati ustvarjalnost in domišljijo; </text:p>
        </text:list-item>
        <text:list-item>
          <text:p text:style-name="P51">spodbujati sodelovanje in medsebojno pomoč; </text:p>
        </text:list-item>
        <text:list-item>
          <text:p text:style-name="P52">razvijati sposobnost reševanja problemov. </text:p>
        </text:list-item>
      </text:list>
      <text:h text:style-name="P27" text:outline-level="3"><text:soft-page-break/>Načrtovane dejavnosti</text:h>
      <text:p text:style-name="P10">Redno bomo izvajali prosto in raziskovalno igro v naravi, raziskovalne sprehode, gibanje po različnih naravnih podlagah, premagovanje naravnih ovir, raziskovanje rastlin, živali in naravnih pojavov, zbiranje in razvrščanje naravnih materialov, štetje, merjenje, konstruiranje, ustvarjanje, poslušanje zvokov narave ter spremljanje sprememb skozi letne čase.</text:p>
      <text:h text:style-name="P27" text:outline-level="3">Spremljanje in evalvacija</text:h>
      <text:p text:style-name="P10">Spremljali bomo otrokovo vključevanje, samostojnost, vztrajnost, raziskovalno vedenje, gibalne spretnosti, ustvarjalnost, sodelovanje, pobude in odnos do narave.</text:p>
      <text:p text:style-name="P10">Ugotovitve bomo uporabljali za nadaljnje načrtovanje in razvoj gozdne pedagogike v vrtcu.</text:p>
      <text:h text:style-name="P11" text:outline-level="1">6. LETNI NAČRT DEJAVNOSTI PO PODROČJIH KURIKULUMA</text:h>
      <text:h text:style-name="P12" text:outline-level="2">6.1 GIBANJE</text:h>
      <text:p text:style-name="Text_20_body"><text:span text:style-name="Strong_20_Emphasis"><text:span text:style-name="T1">Cilji:</text:span></text:span><text:span text:style-name="T1"> razvijati osnovne gibalne sposobnosti in spretnosti, koordinacijo, ravnotežje, moč, gibljivost, prostorsko orientacijo, telesno zavedanje in pozitiven odnos do gibanja.</text:span></text:p>
      <text:p text:style-name="Text_20_body"><text:span text:style-name="Strong_20_Emphasis"><text:span text:style-name="T1">Dejavnosti:</text:span></text:span><text:span text:style-name="T1"> hoja in tek po različnih podlagah, skoki, plezanje, plazenje, kotaljenje, metanje in lovljenje, gibalni poligoni, čutne poti, ples, gibalne igre ob glasbi, joga, sprehodi, pohodi in gibanje v naravnem okolju.</text:span></text:p>
      <text:h text:style-name="P12" text:outline-level="2">6.2 JEZIK</text:h>
      <text:p text:style-name="Text_20_body"><text:span text:style-name="Strong_20_Emphasis"><text:span text:style-name="T1">Cilji:</text:span></text:span><text:span text:style-name="T1"> razvijati komunikacijo, razumevanje, govor, besedišče, poslušanje, pripovedovanje in zgodnjo pismenost.</text:span></text:p>
      <text:p text:style-name="Text_20_body"><text:span text:style-name="Strong_20_Emphasis"><text:span text:style-name="T1">Dejavnosti:</text:span></text:span><text:span text:style-name="T1"> pogovor, poimenovanje, opisovanje, pripovedovanje, branje slikanic, rime, izštevanke, uganke, zlogovanje, igre z glasovi, lutkovne igre, dramatizacije in ustvarjanje zgodb.</text:span></text:p>
      <text:h text:style-name="P12" text:outline-level="2">6.3 DRUŽBA</text:h>
      <text:p text:style-name="Text_20_body"><text:span text:style-name="Strong_20_Emphasis"><text:span text:style-name="T1">Cilji:</text:span></text:span><text:span text:style-name="T1"> razvijati občutek pripadnosti, empatijo, sodelovanje, odgovornost, socialno razumevanje ter spoštovanje sebe in drugih.</text:span></text:p>
      <text:p text:style-name="Text_20_body"><text:span text:style-name="Strong_20_Emphasis"><text:span text:style-name="T1">Dejavnosti:</text:span></text:span><text:span text:style-name="T1"> skupni dogovori, sodelovalne igre, skupne naloge, igre vlog, reševanje konfliktnih situacij, spoznavanje družin, poklicev, ustanov, praznikov in običajev ter medgeneracijsko sodelovanje.</text:span></text:p>
      <text:h text:style-name="P12" text:outline-level="2">6.4 UMETNOST</text:h>
      <text:p text:style-name="Text_20_body"><text:span text:style-name="Strong_20_Emphasis"><text:span text:style-name="T1">Cilji:</text:span></text:span><text:span text:style-name="T1"> omogočati doživljanje, raziskovanje in izražanje skozi likovno, glasbeno, plesno in dramsko umetnost.</text:span></text:p>
      <text:p text:style-name="Text_20_body"><text:span text:style-name="Strong_20_Emphasis"><text:span text:style-name="T1">Dejavnosti:</text:span></text:span><text:span text:style-name="T1"> risanje, slikanje, modeliranje, kolaž, tiskanje, ustvarjanje z naravnimi materiali, petje, ritmične igre, igranje na glasbila, poslušanje glasbe, ples, gibalno izražanje, lutkovna igra in dramatizacija.</text:span></text:p>
      <text:h text:style-name="P12" text:outline-level="2"><text:soft-page-break/>6.5 NARAVA</text:h>
      <text:p text:style-name="Text_20_body"><text:span text:style-name="Strong_20_Emphasis"><text:span text:style-name="T1">Cilji:</text:span></text:span><text:span text:style-name="T1"> spodbujati raziskovanje žive in nežive narave, radovednost, raziskovalno mišljenje ter odgovoren odnos do okolja.</text:span></text:p>
      <text:p text:style-name="Text_20_body"><text:span text:style-name="Strong_20_Emphasis"><text:span text:style-name="T1">Dejavnosti:</text:span></text:span><text:span text:style-name="T1"> opazovanje vremena in letnih časov, spremljanje sprememb v naravi, sejanje in skrb za rastline, raziskovanje zemlje, vode, peska in kamnov, opazovanje živali in žuželk, raziskovanje živalskih sledi ter preprosti poskusi.</text:span></text:p>
      <text:h text:style-name="P12" text:outline-level="2">6.6 MATEMATIKA</text:h>
      <text:p text:style-name="Text_20_body"><text:span text:style-name="Strong_20_Emphasis"><text:span text:style-name="T1">Cilji:</text:span></text:span><text:span text:style-name="T1"> razvijati matematično mišljenje skozi igro, raziskovanje in vsakodnevne situacije.</text:span></text:p>
      <text:p text:style-name="Text_20_body"><text:span text:style-name="Strong_20_Emphasis"><text:span text:style-name="T1">Dejavnosti:</text:span></text:span><text:span text:style-name="T1"> štetje, primerjanje količin, razvrščanje, urejanje, oblikovanje vzorcev, merjenje, primerjanje velikosti in teže, spoznavanje geometrijskih oblik, prostorskih odnosov, sestavljanje in konstruiranje.</text:span></text:p>
      <text:h text:style-name="P11" text:outline-level="1">7. GOZDNA PEDAGOGIKA</text:h>
      <text:h text:style-name="P12" text:outline-level="2">7.1 Namen in cilji</text:h>
      <text:p text:style-name="P10">Vrtec pri svojem vzgojno-izobraževalnem delu vključuje načela gozdne pedagogike. Naravno okolje predstavlja pomemben prostor za igro, gibanje, raziskovanje, ustvarjanje in pridobivanje neposrednih izkušenj.</text:p>
      <text:h text:style-name="P12" text:outline-level="2">7.2 Organizacija in izvajanje dejavnosti v naravnem okolju</text:h>
      <text:p text:style-name="P10">Gibanje in bivanje na prostem bosta pomemben del vsakodnevnega vzgojno-izobraževalnega dela.</text:p>
      <text:p text:style-name="P10">Dejavnosti bomo izvajali v različnih letnih časih in vremenskih razmerah. Dež, mraz ali oblačno vreme sami po sebi ne bodo razlog za opustitev dejavnosti, če bodo otroci ustrezno oblečeni in obuti ter bodo razmere varne.</text:p>
      <text:p text:style-name="P10">Ob močnem vetru, nevihti, ekstremnih temperaturah, poledici ali drugih nevarnih razmerah bomo dejavnost prilagodili, prestavili ali izvedli na drugi primerni lokaciji.</text:p>
      <text:h text:style-name="P12" text:outline-level="2">7.3 Dejavnosti po načelih gozdne pedagogike</text:h>
      <text:p text:style-name="P10">Otrokom bomo omogočali prosto in raziskovalno igro, gibanje po različnih naravnih podlagah, premagovanje naravnih ovir, raziskovanje rastlin in živali, zbiranje in razvrščanje naravnih materialov, gradnjo, konstruiranje, štetje, merjenje, ustvarjanje ter poslušanje zvokov narave.</text:p>
      <text:h text:style-name="P12" text:outline-level="2">7.4 Tematske vsebine</text:h>
      <text:p text:style-name="P10">Tematske vsebine bomo povezovali z letnimi časi, spremembami v naravi, interesi in pobudami otrok ter področji Kurikuluma za vrtce.</text:p>
      <text:p text:style-name="P10">Vsebine bodo povezane z drevesi, gozdnimi živalmi in njihovimi sledmi, barvami in zvoki narave, vodo, zemljo, svetlobo in senco, vremenskimi pojavi, prijateljstvom, čustvi, sodelovanjem ter odgovornim odnosom do narave.</text:p>
      <text:h text:style-name="P12" text:outline-level="2"><text:soft-page-break/>7.5 Sodelovanje in obveščanje staršev</text:h>
      <text:p text:style-name="P10">Starši bodo seznanjeni z vključevanjem načel gozdne pedagogike, pomenom rednega gibanja in bivanja na prostem ter priporočili glede primerne obleke in obutve.</text:p>
      <text:p text:style-name="P10">O daljših dejavnostih v naravi, pohodih in izletih bodo pravočasno obveščeni.</text:p>
      <text:h text:style-name="P12" text:outline-level="2">7.6 Spremljanje in evalvacija</text:h>
      <text:p text:style-name="P10">Spremljali bomo otrokovo vključevanje, samostojnost, raziskovalno vedenje, vztrajnost, gibalne spretnosti, ustvarjalnost, sodelovanje, pobude in odnos do narave.</text:p>
      <text:h text:style-name="P11" text:outline-level="1">8. OBOGATITVENE IN DODATNE DEJAVNOSTI TER ZUNANJI IZVAJALCI</text:h>
      <text:h text:style-name="P12" text:outline-level="2">8.1 Glasbene urice</text:h>
      <text:p text:style-name="Text_20_body"><text:span text:style-name="T1">Glasbene urice bo izvajal </text:span><text:span text:style-name="Strong_20_Emphasis"><text:span text:style-name="T1">Vasja Bajde</text:span></text:span><text:span text:style-name="T1"> v sodelovanju s strokovnimi delavci vrtca.</text:span></text:p>
      <text:p text:style-name="P10">Otroci bodo skozi petje, poslušanje glasbe, ritmične in glasbeno-gibalne igre, igranje na glasbila, ples ter raziskovanje zvokov razvijali veselje do glasbe, slušno pozornost, občutek za ritem, glasbeni spomin in ustvarjalnost.</text:p>
      <text:h text:style-name="P12" text:outline-level="2">8.2 Igrivo spoznavanje angleškega in nemškega jezika</text:h>
      <text:p text:style-name="Text_20_body"><text:span text:style-name="T1">Igrivo spoznavanje angleškega in nemškega jezika bo izvajala </text:span><text:span text:style-name="Strong_20_Emphasis"><text:span text:style-name="T1">Mojca Gura</text:span></text:span><text:span text:style-name="T1">.</text:span></text:p>
      <text:p text:style-name="P10">Dejavnosti bodo potekale spontano in igrivo skozi pesmice, rime, gibalne igre, slikovne kartice, lutkovne igre, kratke zgodbe ter poimenovanje predmetov in pojavov iz vsakdanjega življenja.</text:p>
      <text:h text:style-name="P12" text:outline-level="2">8.3 Joga za otroke</text:h>
      <text:p text:style-name="P10">Joga za otroke bo vključena kot razvojno primerna gibalna dejavnost. Skozi igro, gibanje, preproste položaje, dihanje in sproščanje bodo otroci razvijali telesno zavedanje, koordinacijo, ravnotežje in sposobnost umirjanja.</text:p>
      <text:h text:style-name="P12" text:outline-level="2">8.4 Joga za starše</text:h>
      <text:p text:style-name="Text_20_body"><text:span text:style-name="T1">Jogo za starše bo izvajala </text:span><text:span text:style-name="Strong_20_Emphasis"><text:span text:style-name="T1">Valentina Rakuša</text:span></text:span><text:span text:style-name="T1">.</text:span></text:p>
      <text:h text:style-name="P12" text:outline-level="2">8.5 Sodelovanje z drugimi zunanjimi izvajalci</text:h>
      <text:p text:style-name="P10">Zunanji izvajalci bodo s svojim znanjem in izkušnjami bogatili program vrtca. Pred izvedbo bomo preverili razvojno primernost vsebine, način izvedbe in pogoje za varno sodelovanje otrok.</text:p>
      <text:h text:style-name="P11" text:outline-level="1">9. NAČRTOVANE DEJAVNOSTI, SREČANJA, OBISKI IN DOGODKI</text:h>
      <text:p text:style-name="P10">V šolskem letu 2026/2027 načrtujemo:</text:p>
      <text:list text:style-name="L21">
        <text:list-item>
          <text:p text:style-name="P53">obisk knjižnice in pravljične ure; </text:p>
        </text:list-item>
        <text:list-item>
          <text:p text:style-name="P53">lutkovne in gledališke predstave; </text:p>
        </text:list-item>
        <text:list-item>
          <text:p text:style-name="P53">srečanje z gasilci oziroma obisk gasilskega doma; </text:p>
        </text:list-item>
        <text:list-item>
          <text:p text:style-name="P53">srečanje s policistom; </text:p>
        </text:list-item>
        <text:list-item>
          <text:p text:style-name="P53">srečanje z reševalcem; </text:p>
        </text:list-item>
        <text:list-item>
          <text:p text:style-name="P53"><text:soft-page-break/>srečanje z zdravstvenim delavcem; </text:p>
        </text:list-item>
        <text:list-item>
          <text:p text:style-name="P53">srečanje s čebelarjem; </text:p>
        </text:list-item>
        <text:list-item>
          <text:p text:style-name="P53">obisk kmetije; </text:p>
        </text:list-item>
        <text:list-item>
          <text:p text:style-name="P53">srečanje z glasbenikom; </text:p>
        </text:list-item>
        <text:list-item>
          <text:p text:style-name="P53">sodelovanje s Tačkami pomagačkami; </text:p>
        </text:list-item>
        <text:list-item>
          <text:p text:style-name="P53">predstavitve različnih poklicev; </text:p>
        </text:list-item>
        <text:list-item>
          <text:p text:style-name="P53">športne in gibalne dejavnosti; </text:p>
        </text:list-item>
        <text:list-item>
          <text:p text:style-name="P53">raziskovalne sprehode in izlete; </text:p>
        </text:list-item>
        <text:list-item>
          <text:p text:style-name="P53">sezonske dejavnosti; </text:p>
        </text:list-item>
        <text:list-item>
          <text:p text:style-name="P53">miklavževanje; </text:p>
        </text:list-item>
        <text:list-item>
          <text:p text:style-name="P53">decembrsko praznično srečanje; </text:p>
        </text:list-item>
        <text:list-item>
          <text:p text:style-name="P53">prihod Božička; </text:p>
        </text:list-item>
        <text:list-item>
          <text:p text:style-name="P53">pustovanje; </text:p>
        </text:list-item>
        <text:list-item>
          <text:p text:style-name="P53">srečanje s kurenti; </text:p>
        </text:list-item>
        <text:list-item>
          <text:p text:style-name="P53">velikonočne dejavnosti; </text:p>
        </text:list-item>
        <text:list-item>
          <text:p text:style-name="P53">nočitev v vrtcu; </text:p>
        </text:list-item>
        <text:list-item>
          <text:p text:style-name="P53">možnost izvedbe tabora; </text:p>
        </text:list-item>
        <text:list-item>
          <text:p text:style-name="P53">medgeneracijska srečanja; </text:p>
        </text:list-item>
        <text:list-item>
          <text:p text:style-name="P53">ustvarjalne delavnice s starši; </text:p>
        </text:list-item>
        <text:list-item>
          <text:p text:style-name="P53">družinsko druženje oziroma piknik; </text:p>
        </text:list-item>
        <text:list-item>
          <text:p text:style-name="P54">zaključno srečanje. </text:p>
        </text:list-item>
      </text:list>
      <text:p text:style-name="P10">Pri srečanjih s predstavniki različnih poklicev bomo otrokom omogočili postavljanje vprašanj, opazovanje pripomočkov, praktično preizkušanje, kadar bo to mogoče in varno, ter podoživljanje izkušenj skozi igro, pripovedovanje, risanje in dramatizacijo.</text:p>
      <text:h text:style-name="P11" text:outline-level="1">10. PROJEKTI IN PROGRAMI</text:h>
      <text:p text:style-name="P10">Načrtujemo:</text:p>
      <text:list text:style-name="L22">
        <text:list-item>
          <text:p text:style-name="P55">Bralni nahrbtnik; </text:p>
        </text:list-item>
        <text:list-item>
          <text:p text:style-name="P55">Pasavček; </text:p>
        </text:list-item>
        <text:list-item>
          <text:p text:style-name="P55">Ekošola; </text:p>
        </text:list-item>
        <text:list-item>
          <text:p text:style-name="P55">Čisti zobki; </text:p>
        </text:list-item>
        <text:list-item>
          <text:p text:style-name="P55">Medimedo; </text:p>
        </text:list-item>
        <text:list-item>
          <text:p text:style-name="P55">jogo za otroke; </text:p>
        </text:list-item>
        <text:list-item>
          <text:p text:style-name="P55">dejavnosti po načelih gozdne pedagogike; </text:p>
        </text:list-item>
        <text:list-item>
          <text:p text:style-name="P56">druge strokovno ustrezne projekte glede na potrebe otrok, aktualno ponudbo in možnosti vrtca. </text:p>
        </text:list-item>
      </text:list>
      <text:h text:style-name="P11" text:outline-level="1">11. NAČRT SODELOVANJA S STARŠI</text:h>
      <text:p text:style-name="P10">Sodelovanje s starši bo temeljilo na medsebojnem spoštovanju, zaupanju, strokovnosti, varovanju zasebnosti ter odprti in sprotni komunikaciji.</text:p>
      <text:h text:style-name="P12" text:outline-level="2"><text:soft-page-break/>11.1 Roditeljski sestanki</text:h>
      <text:p text:style-name="Text_20_body"><text:span text:style-name="Strong_20_Emphasis"><text:span text:style-name="T1">1. roditeljski sestanek: 3. september 2026 ob 17.00</text:span></text:span><text:span text:style-name="T1"><text:line-break/>Predstavitev organizacije dela, Letnega delovnega načrta, prednostne naloge, gozdne pedagogike, obogatitvenih dejavnosti, projektov in načrtovanih dogodkov.</text:span></text:p>
      <text:p text:style-name="Text_20_body"><text:span text:style-name="Strong_20_Emphasis"><text:span text:style-name="T1">2. roditeljski sestanek: 21. januar 2027 ob 17.00</text:span></text:span><text:span text:style-name="T1"><text:line-break/>Evalvacija prvega dela šolskega leta, predstavitev izvedenih dejavnosti, spremljanje prednostne naloge in načrtovanje drugega dela šolskega leta.</text:span></text:p>
      <text:p text:style-name="Text_20_body"><text:span text:style-name="Strong_20_Emphasis"><text:span text:style-name="T1">3. roditeljski sestanek: 27. maj 2027 ob 17.00</text:span></text:span><text:span text:style-name="T1"><text:line-break/>Pregled realizacije programa, priprava na zaključek šolskega leta, poletna organizacija ter evalvacija sodelovanja.</text:span></text:p>
      <text:h text:style-name="P12" text:outline-level="2">11.2 Pogovorne ure</text:h>
      <text:p text:style-name="P10">Pogovorne ure bodo praviloma potekale vsak prvi četrtek v mesecu od 16.00 do 17.00:</text:p>
      <text:list text:style-name="L23">
        <text:list-item>
          <text:list>
            <text:list-item>
              <text:p text:style-name="P57">oktober 2026; </text:p>
            </text:list-item>
            <text:list-item text:start-value="5">
              <text:p text:style-name="P57">november 2026; </text:p>
            </text:list-item>
            <text:list-item text:start-value="3">
              <text:p text:style-name="P57">december 2026; </text:p>
            </text:list-item>
            <text:list-item text:start-value="7">
              <text:p text:style-name="P57">januar 2027; </text:p>
            </text:list-item>
            <text:list-item text:start-value="4">
              <text:p text:style-name="P57">februar 2027; </text:p>
            </text:list-item>
            <text:list-item text:start-value="4">
              <text:p text:style-name="P57">marec 2027; </text:p>
            </text:list-item>
            <text:list-item>
              <text:p text:style-name="P57">april 2027; </text:p>
            </text:list-item>
            <text:list-item text:start-value="6">
              <text:p text:style-name="P57">maj 2027; </text:p>
            </text:list-item>
            <text:list-item text:start-value="3">
              <text:p text:style-name="P58">junij 2027. </text:p>
            </text:list-item>
          </text:list>
        </text:list-item>
      </text:list>
      <text:h text:style-name="P12" text:outline-level="2">11.3 Druge oblike sodelovanja s starši</text:h>
      <text:p text:style-name="P10">Izvajali bomo vsakodnevno kratko izmenjavo pomembnih informacij, individualne pogovore, obveščanje o dejavnostih in dogodkih, ustvarjalne delavnice, Bralni nahrbtnik, predstavitve poklicev in spretnosti staršev, medgeneracijska srečanja, družinska druženja in zaključno srečanje.</text:p>
      <text:h text:style-name="P11" text:outline-level="1">12. SODELOVANJE Z ZUNANJIMI INSTITUCIJAMI IN LOKALNIM OKOLJEM</text:h>
      <text:p text:style-name="P10">Načrtujemo sodelovanje:</text:p>
      <text:list text:style-name="L24">
        <text:list-item>
          <text:p text:style-name="P59">s knjižnico; </text:p>
        </text:list-item>
        <text:list-item>
          <text:p text:style-name="P59">z gasilskim društvom; </text:p>
        </text:list-item>
        <text:list-item>
          <text:p text:style-name="P59">s policijo; </text:p>
        </text:list-item>
        <text:list-item>
          <text:p text:style-name="P59">z zdravstvenimi in reševalnimi službami; </text:p>
        </text:list-item>
        <text:list-item>
          <text:p text:style-name="P59">s čebelarji; </text:p>
        </text:list-item>
        <text:list-item>
          <text:p text:style-name="P59">s kmetijami; </text:p>
        </text:list-item>
        <text:list-item>
          <text:p text:style-name="P59">s kulturnimi ustanovami; </text:p>
        </text:list-item>
        <text:list-item>
          <text:p text:style-name="P59">s športnimi društvi; </text:p>
        </text:list-item>
        <text:list-item>
          <text:p text:style-name="P59">z glasbenimi izvajalci; </text:p>
        </text:list-item>
        <text:list-item>
          <text:p text:style-name="P59">z izvajalko angleškega in nemškega jezika; </text:p>
        </text:list-item>
        <text:list-item>
          <text:p text:style-name="P59">s Tačkami pomagačkami; </text:p>
        </text:list-item>
        <text:list-item>
          <text:p text:style-name="P60"><text:soft-page-break/>z drugimi društvi, ustanovami in posamezniki glede na načrtovane dejavnosti in aktualne možnosti. </text:p>
        </text:list-item>
      </text:list>
      <text:h text:style-name="P11" text:outline-level="1">13. NAČRT STROKOVNEGA IZPOPOLNJEVANJA IN IZOBRAŽEVANJA</text:h>
      <text:p text:style-name="P10">Strokovno izpopolnjevanje zaposlenih bomo načrtovali glede na prednostno nalogo vrtca, strokovne potrebe zaposlenih in aktualno ponudbo izobraževanj.</text:p>
      <text:h text:style-name="P12" text:outline-level="2">13.1 Kurikulum za vrtce (2025)</text:h>
      <text:p text:style-name="P10">Strokovni delavci bodo poglabljali razumevanje in uresničevanje Kurikuluma za vrtce (2025), zlasti na področju razvojno-procesnega pristopa, otrokove participacije in iniciativnosti, proste igre, individualizacije in diferenciacije ter opazovanja, refleksije in evalvacije.</text:p>
      <text:h text:style-name="P12" text:outline-level="2">13.2 Gozdna pedagogika in učenje v naravnem okolju</text:h>
      <text:p text:style-name="P10">Strokovno izpopolnjevanje bo povezano s prednostno nalogo vrtca.</text:p>
      <text:p text:style-name="P10">Poudarek bo na načrtovanju kakovostnih dejavnosti v naravnem okolju, prosti in raziskovalni igri, izkustvenem učenju, uporabi naravnih in nestrukturiranih materialov, vključevanju področij Kurikuluma v naravno okolje ter zagotavljanju varnosti otrok.</text:p>
      <text:p text:style-name="P10">Pridobljena znanja bodo zaposleni izmenjevali ter jih smiselno prenašali v neposredno vzgojno-izobraževalno delo.</text:p>
      <text:h text:style-name="P11" text:outline-level="1">14. NAČRT SPREMLJANJA, VARNOSTI IN EVALVACIJE</text:h>
      <text:h text:style-name="P12" text:outline-level="2">14.1 Spremljanje in evalvacija vzgojno-izobraževalnega dela</text:h>
      <text:p text:style-name="P10">Evalvacija bo sestavni del vzgojno-izobraževalnega procesa.</text:p>
      <text:p text:style-name="P10">Pri spremljanju bomo ugotavljali, kako so se otroci vključevali, kaj jih je pritegnilo, katere pobude so izrazili, kako so sodelovali, katere strategije so uporabljali, kje so potrebovali podporo, kaj so želeli nadaljevati ali dodatno raziskovati ter kako je bilo treba prilagoditi okolje, materiale ali pristop strokovnega delavca.</text:p>
      <text:p text:style-name="P10">Uporabljali bomo opazovanje otrok, zapise strokovnih delavcev, izjave in izdelke otrok, pogovore, strokovno refleksijo, spremljanje realizacije Letnega delovnega načrta ter povratne informacije staršev in zunanjih izvajalcev.</text:p>
      <text:h text:style-name="P12" text:outline-level="2">14.2 Načrt zagotavljanja varnega in spodbudnega vzgojnega okolja</text:h>
      <text:p text:style-name="P10">Vrtec bo sistematično skrbel za telesno in čustveno varno, vključujoče, spoštljivo in spodbudno vzgojno okolje.</text:p>
      <text:p text:style-name="P10">Posebno pozornost bomo namenjali spoštljivi komunikaciji, varovanju otrokovega dostojanstva, spremljanju otrokovega počutja, prepoznavanju otrokovih potreb in stisk, pozitivnim odnosom med otroki, preprečevanju nasilja in izključevanja, podpori pri izražanju čustev, konstruktivnemu reševanju konfliktov, samouravnavanju ter možnosti umika in umirjanja.</text:p>
      <text:h text:style-name="P12" text:outline-level="2"><text:soft-page-break/>14.3 Ukrepi za zagotavljanje varnega in spodbudnega vzgojnega okolja</text:h>
      <text:p text:style-name="P10">Zagotavljali bomo jasne in razvojno primerne dogovore, predvidljive dnevne rutine, ustrezen nadzor, varno organizacijo prostora in dejavnosti ter pravočasno odzivanje na otrokove potrebe in stiske.</text:p>
      <text:p text:style-name="P10">Ob zaznavi nasilja, zanemarjanja, ogroženosti ali drugih okoliščin, ki bi lahko vplivale na otrokovo varnost in dobrobit, bodo zaposleni ukrepali v skladu z veljavnimi predpisi in internimi postopki vrtca ter po potrebi sodelovali s starši in pristojnimi strokovnimi službami.</text:p>
      <text:h text:style-name="P12" text:outline-level="2">14.4 Usposabljanje zaposlenih za zagotavljanje varnega in spodbudnega vzgojnega okolja</text:h>
      <text:p text:style-name="P10">Zaposleni bodo znanje, potrebno za zagotavljanje varnega in spodbudnega vzgojnega okolja, obnavljali in nadgrajevali v okviru strokovnih srečanj, izobraževanj, strokovne refleksije in izmenjave primerov dobre prakse.</text:p>
      <text:h text:style-name="P12" text:outline-level="2">14.5 Spremljanje in evalvacija ukrepov</text:h>
      <text:p text:style-name="P10">Spremljali bomo počutje in vključevanje otrok, kakovost medsebojnih odnosov, načine reševanja konfliktov, ustreznost organizacije prostora in dejavnosti ter učinkovitost uporabljenih pristopov.</text:p>
      <text:p text:style-name="P10">Ugotovitve bomo vključili v letno evalvacijo ter jih uporabili kot izhodišče za nadaljnje izboljševanje kakovosti dela vrtca.</text:p>
      <text:h text:style-name="P11" text:outline-level="1">15. ETIČNA NAČELA DELOVANJA VRTCA</text:h>
      <text:p text:style-name="P10">Delo vrtca bo temeljilo na spoštovanju otrokovega dostojanstva, individualnosti, zasebnosti ter pravice do varnega in spodbudnega okolja.</text:p>
      <text:p text:style-name="Text_20_body"><text:span text:style-name="Strong_20_Emphasis"><text:span text:style-name="T1">Spoštovanje otroka</text:span></text:span><text:span text:style-name="T1"><text:line-break/>Otroka sprejemamo kot edinstvenega posameznika z lastnimi potrebami, sposobnostmi, interesi, čustvi in tempom razvoja.</text:span></text:p>
      <text:p text:style-name="Text_20_body"><text:span text:style-name="Strong_20_Emphasis"><text:span text:style-name="T1">Telesna in čustvena varnost</text:span></text:span><text:span text:style-name="T1"><text:line-break/>Vsi zaposleni skrbijo za varno, predvidljivo in čustveno podporno okolje.</text:span></text:p>
      <text:p text:style-name="Text_20_body"><text:span text:style-name="Strong_20_Emphasis"><text:span text:style-name="T1">Otrokova participacija</text:span></text:span><text:span text:style-name="T1"><text:line-break/>Otroka poslušamo, upoštevamo njegove pobude ter mu glede na razvojne zmožnosti omogočamo sodelovanje pri odločitvah, povezanih z življenjem v skupini.</text:span></text:p>
      <text:p text:style-name="Text_20_body"><text:span text:style-name="Strong_20_Emphasis"><text:span text:style-name="T1">Enake možnosti in vključevanje</text:span></text:span><text:span text:style-name="T1"><text:line-break/>Dejavnosti in okolje prilagajamo tako, da omogočamo sodelovanje otrok z različnimi potrebami, zmožnostmi in izkušnjami.</text:span></text:p>
      <text:p text:style-name="Text_20_body"><text:span text:style-name="Strong_20_Emphasis"><text:span text:style-name="T1">Spoštljiva komunikacija</text:span></text:span><text:span text:style-name="T1"><text:line-break/>Z otroki, starši in sodelavci komuniciramo spoštljivo ter skrbimo za kulturo dialoga in medsebojnega sodelovanja.</text:span></text:p>
      <text:p text:style-name="Text_20_body"><text:span text:style-name="Strong_20_Emphasis"><text:span text:style-name="T1">Varovanje zasebnosti</text:span></text:span><text:span text:style-name="T1"><text:line-break/>Podatke o otrocih in njihovih družinah obravnavamo odgovorno, strokovno in zaupno.</text:span></text:p>
      <text:p text:style-name="Text_20_body"><text:soft-page-break/><text:span text:style-name="Strong_20_Emphasis"><text:span text:style-name="T1">Strokovnost</text:span></text:span><text:span text:style-name="T1"><text:line-break/>Strokovne odločitve temeljijo na strokovnem znanju, poznavanju otrokovega razvoja, opazovanju, refleksiji in sodelovanju.</text:span></text:p>
      <text:p text:style-name="Text_20_body"><text:span text:style-name="Strong_20_Emphasis"><text:span text:style-name="T1">Partnerski odnos s starši</text:span></text:span><text:span text:style-name="T1"><text:line-break/>Starše spoštujemo kot pomembne partnerje pri skrbi za otrokovo dobro počutje, razvoj in učenje.</text:span></text:p>
      <text:p text:style-name="Text_20_body"><text:span text:style-name="Strong_20_Emphasis"><text:span text:style-name="T1">Odgovornost do narave</text:span></text:span><text:span text:style-name="T1"><text:line-break/>Z lastnim zgledom in dejavnostmi razvijamo spoštljiv, skrben in odgovoren odnos do naravnega okolja.</text:span></text:p>
      <text:p text:style-name="Text_20_body"><text:span text:style-name="Strong_20_Emphasis"><text:span text:style-name="T1">Medsebojno sodelovanje zaposlenih</text:span></text:span><text:span text:style-name="T1"><text:line-break/>Zaposleni skrbijo za spoštljivo strokovno komunikacijo, medsebojno podporo, ustrezno izmenjavo informacij in konstruktivno reševanje nesoglasij.</text:span></text:p>
      <text:h text:style-name="P11" text:outline-level="1">16. ZAKLJUČEK</text:h>
      <text:p text:style-name="P10">Letni delovni načrt zasebnega vrtca Naši mali škratki za šolsko leto 2026/2027 predstavlja strokovno podlago za načrtovanje, izvajanje, spremljanje in evalvacijo vzgojno-izobraževalnega dela.</text:p>
      <text:p text:style-name="P10">Pri delu bomo izhajali iz Kurikuluma za vrtce (2025) ter upoštevali otrokove razvojne zmožnosti, individualne potrebe, interese in pobude. Poseben pomen bomo namenjali prosti igri, kakovostnim odnosom, samostojnosti, participaciji, gibanju, raziskovanju, ustvarjalnosti in neposrednim izkušnjam.</text:p>
      <text:p text:style-name="Text_20_body"><text:span text:style-name="T1">Osrednja prednostna naloga vrtca v šolskem letu 2026/2027 bo </text:span><text:span text:style-name="Strong_20_Emphasis"><text:span text:style-name="T1">razvoj in vključevanje načel gozdne pedagogike</text:span></text:span><text:span text:style-name="T1">. Otrokom bomo omogočali redno gibanje in bivanje na prostem, raziskovanje naravnega okolja, ustvarjanje z naravnimi materiali ter pridobivanje neposrednih izkušenj v različnih letnih časih.</text:span></text:p>
      <text:p text:style-name="P10">Program bomo bogatili z glasbenimi uricami, igrivim spoznavanjem angleškega in nemškega jezika, jogo, projekti, kulturnimi in športnimi dejavnostmi, obiski ustanov, srečanji s predstavniki različnih poklicev ter sodelovanjem z lokalnim okoljem.</text:p>
      <text:p text:style-name="P10">Kakovostno delo vrtca bomo gradili s sodelovanjem direktorja, pedagoške vodje, vzgojiteljice, pomočnice vzgojiteljice in drugih sodelujočih, s partnerskim odnosom s starši ter s stalnim strokovnim izpopolnjevanjem zaposlenih.</text:p>
      <text:p text:style-name="P10">Uresničevanje Letnega delovnega načrta bomo spremljali skozi vse šolsko leto. Ugotovitve evalvacije bodo predstavljale izhodišče za nadaljnje načrtovanje in razvoj kakovosti vrtca.</text:p>
      <text:p text:style-name="P10">dodaj še kadrovsko zasedbo in pusti prazno </text:p>
      <text:p text:style-name="Text_20_body"><text:span text:style-name="T1">V poglavju </text:span><text:span text:style-name="Strong_20_Emphasis"><text:span text:style-name="T1">4. KADROVSKA STRUKTURA</text:span></text:span><text:span text:style-name="T1"> dodava tabelo za kadrovsko zasedbo in jo namenoma pustiva prazno, da jo lahko pozneje izpolnite.</text:span></text:p>
      <text:h text:style-name="P27" text:outline-level="3">4.1 Kadrovska zasedba</text:h>
      <text:p text:style-name="P10">Kadrovska zasedba vrtca v šolskem letu 2026/2027 bo organizirana v skladu z veljavnimi predpisi, številom in starostjo vključenih otrok ter organizacijo dela vrtca.</text:p>
      <table:table table:name="Tabela1" table:style-name="Tabela1">
        <table:table-column table:style-name="Tabela1.A"/>
        <table:table-column table:style-name="Tabela1.B"/>
        <table:table-column table:style-name="Tabela1.C"/>
        <table:table-header-rows>
          <text:soft-page-break/>
          <table:table-row>
            <table:table-cell table:style-name="Tabela1.A1" office:value-type="string">
              <text:p text:style-name="P61">Delovno mesto / funkcija</text:p>
            </table:table-cell>
            <table:table-cell table:style-name="Tabela1.A1" office:value-type="string">
              <text:p text:style-name="P61">Ime in priimek</text:p>
            </table:table-cell>
            <table:table-cell table:style-name="Tabela1.A1" office:value-type="string">
              <text:p text:style-name="P61">Obseg zaposlitve / opomba</text:p>
            </table:table-cell>
          </table:table-row>
        </table:table-header-rows>
        <table:table-row>
          <table:table-cell table:style-name="Tabela1.A1" office:value-type="string">
            <text:p text:style-name="P62">Direktor/ica</text:p>
          </table:table-cell>
          <table:table-cell table:style-name="Tabela1.A1" office:value-type="string">
            <text:p text:style-name="P62"/>
          </table:table-cell>
          <table:table-cell table:style-name="Tabela1.A1" office:value-type="string">
            <text:p text:style-name="P62"/>
          </table:table-cell>
        </table:table-row>
        <table:table-row>
          <table:table-cell table:style-name="Tabela1.A1" office:value-type="string">
            <text:p text:style-name="P62">Pedagoški/a vodja</text:p>
          </table:table-cell>
          <table:table-cell table:style-name="Tabela1.A1" office:value-type="string">
            <text:p text:style-name="P62"/>
          </table:table-cell>
          <table:table-cell table:style-name="Tabela1.A1" office:value-type="string">
            <text:p text:style-name="P62"/>
          </table:table-cell>
        </table:table-row>
        <table:table-row>
          <table:table-cell table:style-name="Tabela1.A1" office:value-type="string">
            <text:p text:style-name="P62">Vzgojitelj/ica predšolskih otrok</text:p>
          </table:table-cell>
          <table:table-cell table:style-name="Tabela1.A1" office:value-type="string">
            <text:p text:style-name="P62"/>
          </table:table-cell>
          <table:table-cell table:style-name="Tabela1.A1" office:value-type="string">
            <text:p text:style-name="P62"/>
          </table:table-cell>
        </table:table-row>
        <table:table-row>
          <table:table-cell table:style-name="Tabela1.A1" office:value-type="string">
            <text:p text:style-name="P62">Pomočnik/ca vzgojitelja predšolskih otrok</text:p>
          </table:table-cell>
          <table:table-cell table:style-name="Tabela1.A1" office:value-type="string">
            <text:p text:style-name="P62"/>
          </table:table-cell>
          <table:table-cell table:style-name="Tabela1.A1" office:value-type="string">
            <text:p text:style-name="P62"/>
          </table:table-cell>
        </table:table-row>
        <table:table-row>
          <table:table-cell table:style-name="Tabela1.A1" office:value-type="string">
            <text:p text:style-name="P62">Drugi zaposleni</text:p>
          </table:table-cell>
          <table:table-cell table:style-name="Tabela1.A1" office:value-type="string">
            <text:p text:style-name="P62"/>
          </table:table-cell>
          <table:table-cell table:style-name="Tabela1.A1" office:value-type="string">
            <text:p text:style-name="P62"/>
          </table:table-cell>
        </table:table-row>
        <table:table-row>
          <table:table-cell table:style-name="Tabela1.A1" office:value-type="string">
            <text:p text:style-name="P62">Zunanji sodelavci</text:p>
          </table:table-cell>
          <table:table-cell table:style-name="Tabela1.A1" office:value-type="string">
            <text:p text:style-name="P62"/>
          </table:table-cell>
          <table:table-cell table:style-name="Tabela1.A1" office:value-type="string">
            <text:p text:style-name="P62"/>
          </table:table-cell>
        </table:table-row>
      </table:table>
      <text:p text:style-name="P10">Podatki o kadrovski zasedbi se dopolnijo pred sprejetjem oziroma ob morebitnih spremembah Letnega delovnega načrta.</text:p>
      <text:p text:style-name="Text_20_body"><text:span text:style-name="T1">V </text:span><text:span text:style-name="Strong_20_Emphasis"><text:span text:style-name="T1">kazalu ostane</text:span></text:span><text:span text:style-name="T1">:</text:span></text:p>
      <text:p text:style-name="Text_20_body"><text:span text:style-name="Strong_20_Emphasis"><text:span text:style-name="T1">4. KADROVSKA STRUKTURA</text:span></text:span><text:span text:style-name="T1"><text:line-break/>4.1 Kadrovska zasedba<text:line-break/>4.2 Naloge direktorja vrtca<text:line-break/>4.3 Naloge pedagoške vodje<text:line-break/>4.4 Naloge vzgojiteljice<text:line-break/>4.5 Naloge pomočnice vzgojiteljice<text:line-break/>4.6 Organizacija delovnega časa<text:line-break/>4.7 Sodelovanje zaposlenih in delo drugih delavcev<text:line-break/>4.8 Strokovno sodelovanje in strokovna srečanja<text:line-break/>4.9 Mentorstvo pripravnikom in študentom<text:line-break/>4.10 Sodelovanje z ustanovami, ki izobražujejo strokovne delavce</text:span></text:p>
      <text:p text:style-name="Text_20_body"><text:span text:style-name="T1">Tako lahko v končni različici dokumenta pustiva </text:span><text:span text:style-name="Strong_20_Emphasis"><text:span text:style-name="T1">4.1 kot prazno tabelo za naknadni vnos imen</text:span></text:span><text:span text:style-name="T1">, namesto da imena zaposlenih navajava na več mestih.</text:span></text:p>
      <text:p text:style-name="P10">sedaj zapiši </text:p>
      <text:h text:style-name="P11" text:outline-level="1">LETNI DELOVNI NAČRT</text:h>
      <text:h text:style-name="P12" text:outline-level="2">ZASEBNEGA VRTCA NAŠI MALI ŠKRATKI</text:h>
      <text:h text:style-name="P27" text:outline-level="3">ZA ŠOLSKO LETO 2026/2027</text:h>
      <text:p text:style-name="Text_20_body"><text:span text:style-name="Strong_20_Emphasis"><text:span text:style-name="T1">»Z radovednostjo odkrivamo,<text:line-break/>z izkušnjami se učimo,<text:line-break/>skupaj ustvarjamo.«</text:span></text:span></text:p>
      <text:p text:style-name="Text_20_body"><text:span text:style-name="Strong_20_Emphasis"><text:span text:style-name="T1">Šolsko leto 2026/2027</text:span></text:span></text:p>
      <text:p text:style-name="P50"/>
      <text:h text:style-name="P11" text:outline-level="1">KAZALO</text:h>
      <text:p text:style-name="Text_20_body"><text:span text:style-name="Strong_20_Emphasis"><text:span text:style-name="T1">1. UVOD</text:span></text:span></text:p>
      <text:p text:style-name="Text_20_body"><text:span text:style-name="Strong_20_Emphasis"><text:span text:style-name="T1">2. PREDSTAVITEV VRTCA</text:span></text:span><text:span text:style-name="T1"><text:line-break/>2.1 Program zasebnega vrtca</text:span></text:p>
      <text:p text:style-name="Text_20_body"><text:soft-page-break/><text:span text:style-name="Strong_20_Emphasis"><text:span text:style-name="T1">3. ORGANIZACIJA DELA VRTCA</text:span></text:span><text:span text:style-name="T1"><text:line-break/>3.1 Organizacijska struktura<text:line-break/>3.2 Organizacija vzgojno-izobraževalnega procesa v kombinirani skupini<text:line-break/>3.3 Dnevna organizacija dela<text:line-break/>3.4 Organizacija prostora in materialnih pogojev<text:line-break/>3.5 Organizacija dela strokovnih delavcev<text:line-break/>3.6 Zagotavljanje varnosti in kakovosti<text:line-break/>3.7 Organizacija dela med šolskimi počitnicami in v času zmanjšane prisotnosti otrok</text:span></text:p>
      <text:p text:style-name="Text_20_body"><text:span text:style-name="Strong_20_Emphasis"><text:span text:style-name="T1">4. KADROVSKA STRUKTURA</text:span></text:span><text:span text:style-name="T1"><text:line-break/>4.1 Kadrovska zasedba<text:line-break/>4.2 Naloge direktorja vrtca<text:line-break/>4.3 Naloge pedagoške vodje<text:line-break/>4.4 Naloge vzgojiteljice<text:line-break/>4.5 Naloge pomočnice vzgojiteljice<text:line-break/>4.6 Organizacija delovnega časa<text:line-break/>4.7 Sodelovanje zaposlenih in delo drugih delavcev<text:line-break/>4.8 Strokovno sodelovanje in strokovna srečanja<text:line-break/>4.9 Mentorstvo pripravnikom in študentom<text:line-break/>4.10 Sodelovanje z ustanovami, ki izobražujejo strokovne delavce</text:span></text:p>
      <text:p text:style-name="Text_20_body"><text:span text:style-name="Strong_20_Emphasis"><text:span text:style-name="T1">5. PREDNOSTNA NALOGA V ŠOLSKEM LETU 2026/2027</text:span></text:span><text:span text:style-name="T1"><text:line-break/>5.1 Razvoj in vključevanje načel gozdne pedagogike</text:span></text:p>
      <text:p text:style-name="Text_20_body"><text:span text:style-name="Strong_20_Emphasis"><text:span text:style-name="T1">6. LETNI NAČRT DEJAVNOSTI PO PODROČJIH KURIKULUMA</text:span></text:span><text:span text:style-name="T1"><text:line-break/>6.1 Gibanje<text:line-break/>6.2 Jezik<text:line-break/>6.3 Družba<text:line-break/>6.4 Umetnost<text:line-break/>6.5 Narava<text:line-break/>6.6 Matematika</text:span></text:p>
      <text:p text:style-name="Text_20_body"><text:span text:style-name="Strong_20_Emphasis"><text:span text:style-name="T1">7. GOZDNA PEDAGOGIKA</text:span></text:span><text:span text:style-name="T1"><text:line-break/>7.1 Namen in cilji<text:line-break/>7.2 Organizacija in izvajanje dejavnosti v naravnem okolju<text:line-break/>7.3 Dejavnosti po načelih gozdne pedagogike<text:line-break/>7.4 Tematske vsebine<text:line-break/>7.5 Sodelovanje in obveščanje staršev<text:line-break/>7.6 Spremljanje in evalvacija</text:span></text:p>
      <text:p text:style-name="Text_20_body"><text:span text:style-name="Strong_20_Emphasis"><text:span text:style-name="T1">8. OBOGATITVENE IN DODATNE DEJAVNOSTI TER ZUNANJI IZVAJALCI</text:span></text:span><text:span text:style-name="T1"><text:line-break/>8.1 Glasbene urice<text:line-break/>8.2 Igrivo spoznavanje angleškega in nemškega jezika<text:line-break/>8.3 Joga za otroke<text:line-break/>8.4 Joga za starše<text:line-break/>8.5 Sodelovanje z drugimi zunanjimi izvajalci</text:span></text:p>
      <text:p text:style-name="Text_20_body"><text:span text:style-name="Strong_20_Emphasis"><text:span text:style-name="T1">9. NAČRTOVANE DEJAVNOSTI, SREČANJA, OBISKI IN DOGODKI</text:span></text:span></text:p>
      <text:p text:style-name="Text_20_body"><text:span text:style-name="Strong_20_Emphasis"><text:span text:style-name="T1">10. PROJEKTI IN PROGRAMI</text:span></text:span></text:p>
      <text:p text:style-name="Text_20_body"><text:soft-page-break/><text:span text:style-name="Strong_20_Emphasis"><text:span text:style-name="T1">11. NAČRT SODELOVANJA S STARŠI</text:span></text:span><text:span text:style-name="T1"><text:line-break/>11.1 Roditeljski sestanki<text:line-break/>11.2 Pogovorne ure<text:line-break/>11.3 Druge oblike sodelovanja s starši</text:span></text:p>
      <text:p text:style-name="Text_20_body"><text:span text:style-name="Strong_20_Emphasis"><text:span text:style-name="T1">12. SODELOVANJE Z ZUNANJIMI INSTITUCIJAMI IN LOKALNIM OKOLJEM</text:span></text:span></text:p>
      <text:p text:style-name="Text_20_body"><text:span text:style-name="Strong_20_Emphasis"><text:span text:style-name="T1">13. NAČRT STROKOVNEGA IZPOPOLNJEVANJA IN IZOBRAŽEVANJA</text:span></text:span><text:span text:style-name="T1"><text:line-break/>13.1 Kurikulum za vrtce (2025)<text:line-break/>13.2 Gozdna pedagogika in učenje v naravnem okolju</text:span></text:p>
      <text:p text:style-name="Text_20_body"><text:span text:style-name="Strong_20_Emphasis"><text:span text:style-name="T1">14. NAČRT SPREMLJANJA, VARNOSTI IN EVALVACIJE</text:span></text:span><text:span text:style-name="T1"><text:line-break/>14.1 Spremljanje in evalvacija vzgojno-izobraževalnega dela<text:line-break/>14.2 Načrt zagotavljanja varnega in spodbudnega vzgojnega okolja<text:line-break/>14.3 Ukrepi za zagotavljanje varnega in spodbudnega vzgojnega okolja<text:line-break/>14.4 Usposabljanje zaposlenih za zagotavljanje varnega in spodbudnega vzgojnega okolja<text:line-break/>14.5 Spremljanje in evalvacija ukrepov</text:span></text:p>
      <text:p text:style-name="Text_20_body"><text:span text:style-name="Strong_20_Emphasis"><text:span text:style-name="T1">15. ETIČNA NAČELA DELOVANJA VRTCA</text:span></text:span></text:p>
      <text:p text:style-name="Text_20_body"><text:span text:style-name="Strong_20_Emphasis"><text:span text:style-name="T1">16. ZAKLJUČEK</text:span></text:span></text:p>
      <text:p text:style-name="P50"/>
      <text:h text:style-name="P11" text:outline-level="1">1. UVOD</text:h>
      <text:p text:style-name="P10">Letni delovni načrt zasebnega vrtca Naši mali škratki za šolsko leto 2026/2027 je temeljni dokument za načrtovanje, izvajanje, spremljanje in evalvacijo vzgojno-izobraževalnega dela vrtca.</text:p>
      <text:p text:style-name="P10">Vzgojno-izobraževalno delo bo načrtovano in izvajano v skladu z veljavno zakonodajo, Kurikulumom za vrtce (2025), programom zasebnega vrtca, strokovnimi načeli predšolske vzgoje ter razvojnimi značilnostmi, individualnimi potrebami, interesi in zmožnostmi otrok.</text:p>
      <text:p text:style-name="P10">Otroka razumemo kot aktivnega, radovednega, ustvarjalnega in kompetentnega posameznika, ki se razvija in uči skozi igro, raziskovanje, gibanje, kakovostne odnose, komunikacijo, lastno dejavnost in neposredne izkušnje.</text:p>
      <text:p text:style-name="P10">Posebno pozornost bomo namenjali telesni in čustveni varnosti otrok, prosti igri, otrokovi participaciji in iniciativnosti, samostojnosti, socialno-čustvenemu razvoju, govoru in komunikaciji, gibanju, ustvarjalnosti, raziskovanju ter rednemu bivanju na prostem.</text:p>
      <text:p text:style-name="P10">Pri načrtovanju bomo upoštevali razvojni kontinuum otrok, njihove individualne razlike ter načeli individualizacije in diferenciacije. Področja dejavnosti bomo medsebojno povezovali ter jih vključevali v prosto igro, dnevne rutine, načrtovane dejavnosti, dejavnosti v naravnem okolju in vsakodnevno življenje vrtca.</text:p>
      <text:h text:style-name="P11" text:outline-level="1">2. PREDSTAVITEV VRTCA</text:h>
      <text:p text:style-name="P10">Zasebni vrtec Naši mali škratki zagotavlja varno, spodbudno, vključujoče in čustveno podporno okolje, v katerem ima vsak otrok možnost razvijati svoje sposobnosti, interese in potenciale.</text:p>
      <text:p text:style-name="P10">Vzgojno-izobraževalno delo temelji na igri, aktivnem učenju, raziskovanju, gibanju, ustvarjalnosti, kakovostnih odnosih in neposrednih izkušnjah.</text:p>
      <text:p text:style-name="P10"><text:soft-page-break/>Otrokom bomo omogočali dovolj časa za prosto igro ter možnost izbire materialov, dejavnosti, igralnih partnerjev in načinov raziskovanja. Strokovni delavci bodo spremljali otrokove interese, pobude in potrebe ter jih smiselno vključevali v nadaljnje načrtovanje.</text:p>
      <text:p text:style-name="P10">Pomembna strokovna usmeritev vrtca je vključevanje načel gozdne pedagogike. Naravno okolje bomo uporabljali kot razširjen prostor igre, gibanja, raziskovanja, ustvarjanja in učenja.</text:p>
      <text:p text:style-name="P10">Program bomo bogatili z glasbenimi uricami, igrivim spoznavanjem angleškega in nemškega jezika, jogo, različnimi projekti, kulturnimi in športnimi dejavnostmi, obiski, izleti ter srečanji s predstavniki različnih poklicev.</text:p>
      <text:h text:style-name="P12" text:outline-level="2">2.1 Program zasebnega vrtca</text:h>
      <text:p text:style-name="Text_20_body"><text:span text:style-name="Strong_20_Emphasis"><text:span text:style-name="T3">[DOPOLNITI: uradni naziv programa zasebnega vrtca, kot je naveden v aktu o ustanovitvi oziroma drugi uradni dokumentaciji vrtca.]</text:span></text:span></text:p>
      <text:p text:style-name="P10">Vzgojno-izobraževalno delo bo potekalo v skladu s programom zasebnega vrtca, veljavno zakonodajo ter strokovnimi izhodišči Kurikuluma za vrtce (2025).</text:p>
      <text:p text:style-name="P10">Program se izvaja v eni kombinirani skupini. Pri izvajanju bomo upoštevali razvojne značilnosti, individualne potrebe, interese, pobude in zmožnosti otrok.</text:p>
      <text:h text:style-name="P11" text:outline-level="1">3. ORGANIZACIJA DELA VRTCA</text:h>
      <text:h text:style-name="P12" text:outline-level="2">3.1 Organizacijska struktura</text:h>
      <text:p text:style-name="Text_20_body"><text:span text:style-name="T1">Vzgojno-izobraževalno delo bo potekalo v eni kombinirani skupini, v katero je vključenih </text:span><text:span text:style-name="Strong_20_Emphasis"><text:span text:style-name="T1">19 otrok</text:span></text:span><text:span text:style-name="T1">, od tega 6 otrok prvega in 13 otrok drugega starostnega obdobja.</text:span></text:p>
      <text:p text:style-name="P10">Organizacija dela bo prilagojena številu in starosti vključenih otrok, njihovim potrebam ter kadrovskim, prostorskim in organizacijskim pogojem vrtca.</text:p>
      <text:h text:style-name="P12" text:outline-level="2">3.2 Organizacija vzgojno-izobraževalnega procesa v kombinirani skupini</text:h>
      <text:p text:style-name="P10">Pri načrtovanju bomo upoštevali razvojne značilnosti, individualne razlike, potrebe, interese in predhodne izkušnje posameznega otroka.</text:p>
      <text:p text:style-name="P10">Pri isti dejavnosti bomo otrokom omogočali različne ravni sodelovanja glede na njihove razvojne zmožnosti. Mlajši otrok bo lahko naravni material raziskoval z dotikanjem, prenašanjem in razvrščanjem, razvojno zrelejši otrok pa bo isti material štel, primerjal, meril, uporabljal za oblikovanje vzorcev ali reševanje problemov.</text:p>
      <text:p text:style-name="P10">Dejavnosti bodo potekale individualno, v paru, manjših skupinah in celotni skupini. Kombinirana skupina bo omogočala tudi medvrstniško učenje, sodelovanje, medsebojno pomoč in učenje z opazovanjem drugih.</text:p>
      <text:h text:style-name="P12" text:outline-level="2">3.3 Dnevna organizacija dela</text:h>
      <text:p text:style-name="Text_20_body"><text:span text:style-name="T1">Vrtec obratuje od </text:span><text:span text:style-name="Strong_20_Emphasis"><text:span text:style-name="T1">6.30 do 16.00</text:span></text:span><text:span text:style-name="T1">. Dnevni ritem bo prilagodljiv in bo upošteval potrebe otrok, značilnosti skupine, vremenske razmere ter načrtovane dejavnosti.</text:span></text:p>
      <text:p text:style-name="P10">Dnevni program bo vključeval:</text:p>
      <text:list text:style-name="L25">
        <text:list-item>
          <text:p text:style-name="P63"><text:soft-page-break/>prihod in individualni sprejem otrok; </text:p>
        </text:list-item>
        <text:list-item>
          <text:p text:style-name="P63">prosto igro; </text:p>
        </text:list-item>
        <text:list-item>
          <text:p text:style-name="P63">zajtrk; </text:p>
        </text:list-item>
        <text:list-item>
          <text:p text:style-name="P63">jutranji oziroma pogovorni krog; </text:p>
        </text:list-item>
        <text:list-item>
          <text:p text:style-name="P63">spontane in načrtovane dejavnosti; </text:p>
        </text:list-item>
        <text:list-item>
          <text:p text:style-name="P63">dejavnosti v manjših skupinah; </text:p>
        </text:list-item>
        <text:list-item>
          <text:p text:style-name="P63">gibanje in bivanje na prostem; </text:p>
        </text:list-item>
        <text:list-item>
          <text:p text:style-name="P63">dejavnosti v naravnem okolju; </text:p>
        </text:list-item>
        <text:list-item>
          <text:p text:style-name="P63">kosilo; </text:p>
        </text:list-item>
        <text:list-item>
          <text:p text:style-name="P63">počitek oziroma mirne dejavnosti glede na individualne potrebe; </text:p>
        </text:list-item>
        <text:list-item>
          <text:p text:style-name="P63">popoldanske dejavnosti; </text:p>
        </text:list-item>
        <text:list-item>
          <text:p text:style-name="P63">prosto igro; </text:p>
        </text:list-item>
        <text:list-item>
          <text:p text:style-name="P64">odhod otrok domov. </text:p>
        </text:list-item>
      </text:list>
      <text:p text:style-name="P10">Kadar bodo otroci intenzivno vključeni v kakovostno igro ali raziskovanje, bomo čas in potek dejavnosti po možnosti prilagodili ter njihove igre ne bomo po nepotrebnem prekinjali.</text:p>
      <text:h text:style-name="P12" text:outline-level="2">3.4 Organizacija prostora in materialnih pogojev</text:h>
      <text:p text:style-name="P10">Prostor bomo urejali tako, da bo spodbujal otrokovo samostojnost, igro, raziskovanje, komunikacijo, gibanje in ustvarjalnost.</text:p>
      <text:p text:style-name="P10">Otrokom bodo dostopni konstrukcijski materiali, materiali za simbolno igro, knjige in slikanice, likovni in glasbeni pripomočki, naravni in nestrukturirani materiali ter materiali za raziskovanje, razvrščanje, štetje, primerjanje in merjenje.</text:p>
      <text:p text:style-name="P10">Zagotovljen bo tudi prostor, kamor se bo otrok po potrebi lahko umaknil in umiril.</text:p>
      <text:p text:style-name="P10">Naravno okolje bo predstavljalo razširjen prostor vzgojno-izobraževalnega dela.</text:p>
      <text:h text:style-name="P12" text:outline-level="2">3.5 Organizacija dela strokovnih delavcev</text:h>
      <text:p text:style-name="P10">Vzgojiteljica in pomočnica vzgojiteljice bosta sodelovali pri ustvarjanju kakovostnega, varnega in spodbudnega vzgojno-izobraževalnega okolja.</text:p>
      <text:p text:style-name="P10">Njuno sodelovanje bo temeljilo na strokovnem dogovarjanju, izmenjavi opažanj, pripravi okolja in dejavnosti, spremljanju otrok in skupine ter sprotni refleksiji.</text:p>
      <text:h text:style-name="P12" text:outline-level="2">3.6 Zagotavljanje varnosti in kakovosti</text:h>
      <text:p text:style-name="P10">Za telesno in čustveno varnost otrok skrbijo vsi zaposleni v okviru svojih nalog in odgovornosti.</text:p>
      <text:p text:style-name="P10">Posebno pozornost bomo namenjali varnosti v igralnici, na igrišču, pri prehranjevanju, gibalnih dejavnostih, sprehodih, v prometu, gozdu in drugih naravnih okoljih, na izletih ter pri dejavnostih z zunanjimi izvajalci.</text:p>
      <text:p text:style-name="P10">Čustveno varnost bomo zagotavljali s spoštljivo in odzivno komunikacijo, predvidljivimi rutinami, upoštevanjem individualnih potreb ter možnostjo umika in umirjanja.</text:p>
      <text:h text:style-name="P12" text:outline-level="2"><text:soft-page-break/>3.7 Organizacija dela med šolskimi počitnicami in v času zmanjšane prisotnosti otrok</text:h>
      <text:p text:style-name="P10">Vrtec bo v času šolskih počitnic organiziral delo glede na število prisotnih otrok, njihove potrebe ter kadrovske in organizacijske možnosti vrtca.</text:p>
      <text:p text:style-name="P10">Starši bodo predvideno prisotnost otrok sporočali v skladu z dogovorjenim načinom in roki vrtca.</text:p>
      <text:p text:style-name="P10">V času zmanjšane prisotnosti otrok se lahko organizacija dela prilagodi.</text:p>
      <text:p text:style-name="P10">Ker vrtec deluje v eni skupini in nima več enot, dežurna enota znotraj vrtca ni predvidena.</text:p>
      <text:p text:style-name="P10">Morebitne spremembe organizacije dela ali poslovnega časa bodo staršem sporočene pravočasno.</text:p>
      <text:h text:style-name="P11" text:outline-level="1">4. KADROVSKA STRUKTURA</text:h>
      <text:h text:style-name="P12" text:outline-level="2">4.1 <text:span text:style-name="T2">Kadrovska zasedba</text:span></text:h>
      <text:p text:style-name="P65">Kadrovska zasedba vrtca v šolskem letu 2026/2027 bo organizirana v skladu z veljavnimi predpisi, številom in starostjo vključenih otrok ter organizacijo dela vrtca.</text:p>
      <table:table table:name="Tabela2" table:style-name="Tabela2">
        <table:table-column table:style-name="Tabela2.A"/>
        <table:table-column table:style-name="Tabela2.B"/>
        <table:table-column table:style-name="Tabela2.C"/>
        <table:table-header-rows>
          <table:table-row>
            <table:table-cell table:style-name="Tabela2.A1" office:value-type="string">
              <text:p text:style-name="P61">Delovno mesto / funkcija</text:p>
            </table:table-cell>
            <table:table-cell table:style-name="Tabela2.A1" office:value-type="string">
              <text:p text:style-name="P61">Ime in priimek</text:p>
            </table:table-cell>
            <table:table-cell table:style-name="Tabela2.A1" office:value-type="string">
              <text:p text:style-name="P61">Obseg zaposlitve / opomba</text:p>
            </table:table-cell>
          </table:table-row>
        </table:table-header-rows>
        <table:table-row>
          <table:table-cell table:style-name="Tabela2.A1" office:value-type="string">
            <text:p text:style-name="P62">Direktor/ica</text:p>
          </table:table-cell>
          <table:table-cell table:style-name="Tabela2.A1" office:value-type="string">
            <text:p text:style-name="P62"/>
          </table:table-cell>
          <table:table-cell table:style-name="Tabela2.A1" office:value-type="string">
            <text:p text:style-name="P62"/>
          </table:table-cell>
        </table:table-row>
        <table:table-row>
          <table:table-cell table:style-name="Tabela2.A1" office:value-type="string">
            <text:p text:style-name="P62">Pedagoški/a vodja</text:p>
          </table:table-cell>
          <table:table-cell table:style-name="Tabela2.A1" office:value-type="string">
            <text:p text:style-name="P66"/>
          </table:table-cell>
          <table:table-cell table:style-name="Tabela2.A1" office:value-type="string">
            <text:p text:style-name="P62"/>
          </table:table-cell>
        </table:table-row>
        <table:table-row>
          <table:table-cell table:style-name="Tabela2.A1" office:value-type="string">
            <text:p text:style-name="P62">Vzgojitelj/ica predšolskih otrok</text:p>
          </table:table-cell>
          <table:table-cell table:style-name="Tabela2.A1" office:value-type="string">
            <text:p text:style-name="P62"/>
          </table:table-cell>
          <table:table-cell table:style-name="Tabela2.A1" office:value-type="string">
            <text:p text:style-name="P62"/>
          </table:table-cell>
        </table:table-row>
        <table:table-row>
          <table:table-cell table:style-name="Tabela2.A1" office:value-type="string">
            <text:p text:style-name="P62">Pomočnik/ca vzgojitelja predšolskih otrok</text:p>
          </table:table-cell>
          <table:table-cell table:style-name="Tabela2.A1" office:value-type="string">
            <text:p text:style-name="P62"/>
          </table:table-cell>
          <table:table-cell table:style-name="Tabela2.A1" office:value-type="string">
            <text:p text:style-name="P62"/>
          </table:table-cell>
        </table:table-row>
        <table:table-row>
          <table:table-cell table:style-name="Tabela2.A1" office:value-type="string">
            <text:p text:style-name="P66">Hišnik</text:p>
          </table:table-cell>
          <table:table-cell table:style-name="Tabela2.A1" office:value-type="string">
            <text:p text:style-name="P62"/>
          </table:table-cell>
          <table:table-cell table:style-name="Tabela2.A1" office:value-type="string">
            <text:p text:style-name="P62"/>
          </table:table-cell>
        </table:table-row>
        <table:table-row>
          <table:table-cell table:style-name="Tabela2.A1" office:value-type="string">
            <text:p text:style-name="P62">Drugi zaposleni</text:p>
          </table:table-cell>
          <table:table-cell table:style-name="Tabela2.A1" office:value-type="string">
            <text:p text:style-name="P62"/>
          </table:table-cell>
          <table:table-cell table:style-name="Tabela2.A1" office:value-type="string">
            <text:p text:style-name="P62"/>
          </table:table-cell>
        </table:table-row>
        <table:table-row table:style-name="Tabela2.8">
          <table:table-cell table:style-name="Tabela2.A1" office:value-type="string">
            <text:p text:style-name="P62">Zunanji sodelavci</text:p>
          </table:table-cell>
          <table:table-cell table:style-name="Tabela2.A1" office:value-type="string">
            <text:p text:style-name="P62"/>
          </table:table-cell>
          <table:table-cell table:style-name="Tabela2.A1" office:value-type="string">
            <text:p text:style-name="P62"/>
          </table:table-cell>
        </table:table-row>
      </table:table>
      <text:h text:style-name="P67" text:outline-level="2">4.2 Naloge direktorja vrtca</text:h>
      <text:p text:style-name="P10">Direktor vrtca je odgovoren za zakonito, strokovno in učinkovito poslovanje vrtca ter zagotavljanje pogojev za kakovostno izvajanje programa.</text:p>
      <text:p text:style-name="P10">Direktor:</text:p>
      <text:list text:style-name="L26">
        <text:list-item>
          <text:p text:style-name="P68">organizira, vodi in spremlja delo ter poslovanje vrtca; </text:p>
        </text:list-item>
        <text:list-item>
          <text:p text:style-name="P68">skrbi za zakonitost delovanja; </text:p>
        </text:list-item>
        <text:list-item>
          <text:p text:style-name="P68">zagotavlja ustrezne kadrovske, prostorske, materialne in organizacijske pogoje; </text:p>
        </text:list-item>
        <text:list-item>
          <text:p text:style-name="P68">skrbi za varno okolje za otroke in zaposlene; </text:p>
        </text:list-item>
        <text:list-item>
          <text:p text:style-name="P68">sodeluje pri pripravi, spremljanju in evalvaciji Letnega delovnega načrta; </text:p>
        </text:list-item>
        <text:list-item>
          <text:p text:style-name="P68">spremlja uresničevanje ciljev in razvojnih usmeritev; </text:p>
        </text:list-item>
        <text:list-item>
          <text:p text:style-name="P68">skrbi za organizacijo dela zaposlenih; </text:p>
        </text:list-item>
        <text:list-item>
          <text:p text:style-name="P68">spodbuja strokovni razvoj; </text:p>
        </text:list-item>
        <text:list-item>
          <text:p text:style-name="P68">sodeluje s pedagoško vodjo in strokovnimi delavci; </text:p>
        </text:list-item>
        <text:list-item>
          <text:p text:style-name="P68">sodeluje s starši, zunanjimi institucijami in lokalnim okoljem; </text:p>
        </text:list-item>
        <text:list-item>
          <text:p text:style-name="P68">skrbi za odgovorno ravnanje s finančnimi in materialnimi sredstvi; </text:p>
        </text:list-item>
        <text:list-item>
          <text:p text:style-name="P69">predstavlja vrtec ter skrbi za njegov razvoj in kakovost delovanja. </text:p>
        </text:list-item>
      </text:list>
      <text:h text:style-name="P12" text:outline-level="2">4.3 Naloge pedagoške vodje</text:h>
      <text:p text:style-name="P10">Pedagoška vodja:</text:p>
      <text:list text:style-name="L27">
        <text:list-item>
          <text:p text:style-name="P70"><text:soft-page-break/>spremlja uresničevanje Kurikuluma za vrtce (2025); </text:p>
        </text:list-item>
        <text:list-item>
          <text:p text:style-name="P70">sodeluje pri pripravi, izvajanju in evalvaciji Letnega delovnega načrta; </text:p>
        </text:list-item>
        <text:list-item>
          <text:p text:style-name="P70">spremlja kakovost vzgojno-izobraževalnega dela; </text:p>
        </text:list-item>
        <text:list-item>
          <text:p text:style-name="P70">strokovno usmerja in podpira strokovne delavce; </text:p>
        </text:list-item>
        <text:list-item>
          <text:p text:style-name="P70">spremlja načrtovanje vzgojno-izobraževalnega dela; </text:p>
        </text:list-item>
        <text:list-item>
          <text:p text:style-name="P70">spodbuja načrtovanje, ki izhaja iz potreb, interesov, pobud in razvojnih zmožnosti otrok; </text:p>
        </text:list-item>
        <text:list-item>
          <text:p text:style-name="P70">spremlja uresničevanje prednostne naloge; </text:p>
        </text:list-item>
        <text:list-item>
          <text:p text:style-name="P70">usmerja in spremlja vključevanje načel gozdne pedagogike; </text:p>
        </text:list-item>
        <text:list-item>
          <text:p text:style-name="P70">spremlja izvajanje obogatitvenih dejavnosti; </text:p>
        </text:list-item>
        <text:list-item>
          <text:p text:style-name="P70">spodbuja strokovno refleksijo; </text:p>
        </text:list-item>
        <text:list-item>
          <text:p text:style-name="P70">sodeluje pri načrtovanju strokovnega izpopolnjevanja; </text:p>
        </text:list-item>
        <text:list-item>
          <text:p text:style-name="P70">spremlja sodelovanje strokovnih delavcev s starši; </text:p>
        </text:list-item>
        <text:list-item>
          <text:p text:style-name="P71">sodeluje z direktorjem pri zagotavljanju in razvijanju kakovosti vrtca. </text:p>
        </text:list-item>
      </text:list>
      <text:h text:style-name="P12" text:outline-level="2">4.4 Naloge vzgojiteljice</text:h>
      <text:p text:style-name="P10">Vzgojiteljica:</text:p>
      <text:list text:style-name="L28">
        <text:list-item>
          <text:p text:style-name="P72">načrtuje, izvaja, spremlja in evalvira vzgojno-izobraževalno delo; </text:p>
        </text:list-item>
        <text:list-item>
          <text:p text:style-name="P72">skrbi za telesno in čustveno varnost otrok; </text:p>
        </text:list-item>
        <text:list-item>
          <text:p text:style-name="P72">spremlja otrokove potrebe, interese, pobude in razvojne zmožnosti; </text:p>
        </text:list-item>
        <text:list-item>
          <text:p text:style-name="P72">načrtuje delo v skladu s Kurikulumom za vrtce (2025); </text:p>
        </text:list-item>
        <text:list-item>
          <text:p text:style-name="P72">zagotavlja dovolj časa za prosto igro; </text:p>
        </text:list-item>
        <text:list-item>
          <text:p text:style-name="P72">spodbuja otrokovo samostojnost, iniciativnost, ustvarjalnost in participacijo; </text:p>
        </text:list-item>
        <text:list-item>
          <text:p text:style-name="P72">pripravlja in prilagaja spodbudno učno okolje; </text:p>
        </text:list-item>
        <text:list-item>
          <text:p text:style-name="P72">individualizira in diferencira vzgojno-izobraževalno delo; </text:p>
        </text:list-item>
        <text:list-item>
          <text:p text:style-name="P72">spodbuja razvoj govora, komunikacije, socialnih odnosov in samostojnosti; </text:p>
        </text:list-item>
        <text:list-item>
          <text:p text:style-name="P72">načrtuje in izvaja dejavnosti na prostem in v naravnem okolju; </text:p>
        </text:list-item>
        <text:list-item>
          <text:p text:style-name="P72">sodeluje pri obogatitvenih dejavnostih; </text:p>
        </text:list-item>
        <text:list-item>
          <text:p text:style-name="P72">spremlja otrokovo počutje, vključevanje in napredek; </text:p>
        </text:list-item>
        <text:list-item>
          <text:p text:style-name="P72">sodeluje s pomočnico vzgojiteljice, starši, pedagoško vodjo in drugimi sodelujočimi; </text:p>
        </text:list-item>
        <text:list-item>
          <text:p text:style-name="P72">vodi potrebno pedagoško dokumentacijo; </text:p>
        </text:list-item>
        <text:list-item>
          <text:p text:style-name="P73">skrbi za lasten strokovni razvoj. </text:p>
        </text:list-item>
      </text:list>
      <text:h text:style-name="P12" text:outline-level="2">4.5 Naloge pomočnice vzgojiteljice</text:h>
      <text:p text:style-name="P10">Pomočnica vzgojiteljice:</text:p>
      <text:list text:style-name="L29">
        <text:list-item>
          <text:p text:style-name="P74">sodeluje z vzgojiteljico pri izvajanju vzgojno-izobraževalnega dela; </text:p>
        </text:list-item>
        <text:list-item>
          <text:p text:style-name="P74">skrbi za telesno in čustveno varnost otrok; </text:p>
        </text:list-item>
        <text:list-item>
          <text:p text:style-name="P74">aktivno sodeluje pri igri in dejavnostih; </text:p>
        </text:list-item>
        <text:list-item>
          <text:p text:style-name="P74">spremlja otroke ter pomembna opažanja izmenjuje z vzgojiteljico; </text:p>
        </text:list-item>
        <text:list-item>
          <text:p text:style-name="P74">sodeluje pri pripravi prostora, materialov in pripomočkov; </text:p>
        </text:list-item>
        <text:list-item>
          <text:p text:style-name="P74">spodbuja otrokovo samostojnost; </text:p>
        </text:list-item>
        <text:list-item>
          <text:p text:style-name="P74">podpira otrokovo komunikacijo, igro in vključevanje med vrstnike; </text:p>
        </text:list-item>
        <text:list-item>
          <text:p text:style-name="P74">sodeluje pri dejavnostih v manjših skupinah; </text:p>
        </text:list-item>
        <text:list-item>
          <text:p text:style-name="P74">sodeluje pri gibalnih dejavnostih in bivanju na prostem; </text:p>
        </text:list-item>
        <text:list-item>
          <text:p text:style-name="P74">sodeluje pri dejavnostih v naravnem okolju, sprehodih, obiskih in izletih; </text:p>
        </text:list-item>
        <text:list-item>
          <text:p text:style-name="P74"><text:soft-page-break/>sodeluje pri obogatitvenih dejavnostih in dogodkih vrtca; </text:p>
        </text:list-item>
        <text:list-item>
          <text:p text:style-name="P74">sodeluje pri strokovni refleksiji; </text:p>
        </text:list-item>
        <text:list-item>
          <text:p text:style-name="P75">vključuje se v strokovno izpopolnjevanje. </text:p>
        </text:list-item>
      </text:list>
      <text:h text:style-name="P12" text:outline-level="2">4.6 Organizacija delovnega časa</text:h>
      <text:p text:style-name="P10">Delovni čas zaposlenih bo organiziran v skladu s poslovnim časom vrtca, številom otrok, potrebami skupine in organizacijo vzgojno-izobraževalnega procesa.</text:p>
      <text:p text:style-name="P10">Čas za strokovno načrtovanje in dokumentiranje:</text:p>
      <text:list text:style-name="L30">
        <text:list-item>
          <text:p text:style-name="P76"><text:span text:style-name="T1">vzgojiteljica: </text:span><text:span text:style-name="Strong_20_Emphasis"><text:span text:style-name="T1">12.15–12.45</text:span></text:span><text:span text:style-name="T1">; </text:span></text:p>
        </text:list-item>
        <text:list-item>
          <text:p text:style-name="P77"><text:span text:style-name="T1">pomočnica vzgojiteljice: </text:span><text:span text:style-name="Strong_20_Emphasis"><text:span text:style-name="T1">12.45–13.15</text:span></text:span><text:span text:style-name="T1">. </text:span></text:p>
        </text:list-item>
      </text:list>
      <text:h text:style-name="P12" text:outline-level="2">4.7 Sodelovanje zaposlenih in delo drugih delavcev</text:h>
      <text:p text:style-name="P10">Zaradi organizacije vrtca z eno kombinirano skupino je pomembno sprotno in neposredno sodelovanje zaposlenih.</text:p>
      <text:p text:style-name="P10">Vzgojiteljica in pomočnica vzgojiteljice redno izmenjujeta opažanja, se dogovarjata o organizaciji dela, pripravi okolja in dejavnosti ter skupaj spremljata počutje in vključevanje otrok.</text:p>
      <text:p text:style-name="P10">Pedagoška vodja zagotavlja strokovno podporo, direktor pa organizacijske, kadrovske in materialne pogoje za delovanje vrtca.</text:p>
      <text:p text:style-name="P10">Drugi delavci oziroma zunanji sodelavci opravljajo naloge v skladu s svojim področjem dela, dogovori in potrebami vrtca.</text:p>
      <text:h text:style-name="P12" text:outline-level="2">4.8 Strokovno sodelovanje in strokovna srečanja</text:h>
      <text:p text:style-name="P10">Strokovna srečanja bodo namenjena:</text:p>
      <text:list text:style-name="L31">
        <text:list-item>
          <text:p text:style-name="P78">načrtovanju in evalvaciji vzgojno-izobraževalnega dela; </text:p>
        </text:list-item>
        <text:list-item>
          <text:p text:style-name="P78">izmenjavi opažanj o otrocih in skupini; </text:p>
        </text:list-item>
        <text:list-item>
          <text:p text:style-name="P78">spremljanju potreb, interesov in pobud otrok; </text:p>
        </text:list-item>
        <text:list-item>
          <text:p text:style-name="P78">spremljanju prednostne naloge; </text:p>
        </text:list-item>
        <text:list-item>
          <text:p text:style-name="P78">individualizaciji in diferenciaciji; </text:p>
        </text:list-item>
        <text:list-item>
          <text:p text:style-name="P78">spremljanju izvajanja Kurikuluma za vrtce (2025); </text:p>
        </text:list-item>
        <text:list-item>
          <text:p text:style-name="P78">načrtovanju in evalvaciji dejavnosti po načelih gozdne pedagogike; </text:p>
        </text:list-item>
        <text:list-item>
          <text:p text:style-name="P78">načrtovanju sodelovanja s starši; </text:p>
        </text:list-item>
        <text:list-item>
          <text:p text:style-name="P78">pripravi projektov, dogodkov, obiskov in izletov; </text:p>
        </text:list-item>
        <text:list-item>
          <text:p text:style-name="P79">strokovni refleksiji in izmenjavi znanj. </text:p>
        </text:list-item>
      </text:list>
      <text:h text:style-name="P12" text:outline-level="2">4.9 Mentorstvo pripravnikom in študentom</text:h>
      <text:p text:style-name="P10">V šolskem letu 2026/2027 vrtec mentorstva pripravnikom oziroma študentom ne načrtuje.</text:p>
      <text:p text:style-name="P10">Če se med šolskim letom pojavi možnost vključitve pripravnika ali študenta na praktično usposabljanje, bo vrtec o vključitvi odločil glede na kadrovske, prostorske in organizacijske možnosti. Morebitno mentorstvo bo organizirano v skladu z veljavnimi predpisi in dogovorom z izobraževalno ustanovo.</text:p>
      <text:h text:style-name="P12" text:outline-level="2"><text:soft-page-break/>4.10 Sodelovanje z ustanovami, ki izobražujejo strokovne delavce</text:h>
      <text:p text:style-name="P10">V šolskem letu 2026/2027 posebno sodelovanje z izobraževalnimi ustanovami, ki izobražujejo strokovne delavce za področje predšolske vzgoje, ni vnaprej načrtovano.</text:p>
      <text:p text:style-name="P10">Vrtec ostaja odprt za morebitno sodelovanje, strokovne obiske ali praktično usposabljanje dijakov oziroma študentov, če bodo za to zagotovljeni ustrezni pogoji.</text:p>
      <text:h text:style-name="P11" text:outline-level="1">5. PREDNOSTNA NALOGA V ŠOLSKEM LETU 2026/2027</text:h>
      <text:h text:style-name="P12" text:outline-level="2">5.1 Razvoj in vključevanje načel gozdne pedagogike</text:h>
      <text:p text:style-name="Text_20_body"><text:span text:style-name="T1">Osrednja prednostna naloga vrtca bo </text:span><text:span text:style-name="Strong_20_Emphasis"><text:span text:style-name="T1">razvoj in sistematično vključevanje načel gozdne pedagogike v vsakodnevno vzgojno-izobraževalno delo</text:span></text:span><text:span text:style-name="T1">.</text:span></text:p>
      <text:p text:style-name="P10">Naravno okolje bomo uporabljali kot razširjen prostor za igro, gibanje, raziskovanje, ustvarjanje, sodelovanje in pridobivanje neposrednih izkušenj.</text:p>
      <text:h text:style-name="P27" text:outline-level="3">Cilji</text:h>
      <text:list text:style-name="L32">
        <text:list-item>
          <text:p text:style-name="P80">razvijati pozitiven, spoštljiv in odgovoren odnos do narave; </text:p>
        </text:list-item>
        <text:list-item>
          <text:p text:style-name="P80">spodbujati otrokovo radovednost in raziskovalno vedenje; </text:p>
        </text:list-item>
        <text:list-item>
          <text:p text:style-name="P80">razvijati samostojnost, vztrajnost in zaupanje v lastne sposobnosti; </text:p>
        </text:list-item>
        <text:list-item>
          <text:p text:style-name="P80">razvijati gibalne sposobnosti skozi gibanje po raznolikem naravnem terenu; </text:p>
        </text:list-item>
        <text:list-item>
          <text:p text:style-name="P80">spodbujati zaznavanje in raziskovanje z različnimi čutili; </text:p>
        </text:list-item>
        <text:list-item>
          <text:p text:style-name="P80">razvijati ustvarjalnost in domišljijo; </text:p>
        </text:list-item>
        <text:list-item>
          <text:p text:style-name="P80">spodbujati sodelovanje in medsebojno pomoč; </text:p>
        </text:list-item>
        <text:list-item>
          <text:p text:style-name="P81">razvijati sposobnost reševanja problemov. </text:p>
        </text:list-item>
      </text:list>
      <text:h text:style-name="P27" text:outline-level="3">Načrtovane dejavnosti</text:h>
      <text:p text:style-name="P10">Redno bomo izvajali prosto in raziskovalno igro v naravi, raziskovalne sprehode, gibanje po različnih naravnih podlagah, premagovanje naravnih ovir, raziskovanje rastlin, živali in naravnih pojavov, zbiranje in razvrščanje naravnih materialov, štetje, merjenje, konstruiranje, ustvarjanje, poslušanje zvokov narave ter spremljanje sprememb skozi letne čase.</text:p>
      <text:h text:style-name="P27" text:outline-level="3">Spremljanje in evalvacija</text:h>
      <text:p text:style-name="P10">Spremljali bomo otrokovo vključevanje, samostojnost, vztrajnost, raziskovalno vedenje, gibalne spretnosti, ustvarjalnost, sodelovanje, pobude in odnos do narave.</text:p>
      <text:p text:style-name="P10">Ugotovitve bomo uporabljali za nadaljnje načrtovanje in razvoj gozdne pedagogike v vrtcu.</text:p>
      <text:h text:style-name="P11" text:outline-level="1">6. LETNI NAČRT DEJAVNOSTI PO PODROČJIH KURIKULUMA</text:h>
      <text:h text:style-name="P12" text:outline-level="2">6.1 GIBANJE</text:h>
      <text:p text:style-name="Text_20_body"><text:span text:style-name="Strong_20_Emphasis"><text:span text:style-name="T1">Cilji:</text:span></text:span><text:span text:style-name="T1"> razvijati osnovne gibalne sposobnosti in spretnosti, koordinacijo, ravnotežje, moč, gibljivost, prostorsko orientacijo, telesno zavedanje in pozitiven odnos do gibanja.</text:span></text:p>
      <text:p text:style-name="Text_20_body"><text:span text:style-name="Strong_20_Emphasis"><text:span text:style-name="T1">Dejavnosti:</text:span></text:span><text:span text:style-name="T1"> hoja in tek po različnih podlagah, skoki, plezanje, plazenje, kotaljenje, metanje in lovljenje, gibalni poligoni, čutne poti, ples, gibalne igre ob glasbi, joga, sprehodi, pohodi in gibanje v naravnem okolju.</text:span></text:p>
      <text:h text:style-name="P12" text:outline-level="2"><text:soft-page-break/>6.2 JEZIK</text:h>
      <text:p text:style-name="Text_20_body"><text:span text:style-name="Strong_20_Emphasis"><text:span text:style-name="T1">Cilji:</text:span></text:span><text:span text:style-name="T1"> razvijati komunikacijo, razumevanje, govor, besedišče, poslušanje, pripovedovanje in zgodnjo pismenost.</text:span></text:p>
      <text:p text:style-name="Text_20_body"><text:span text:style-name="Strong_20_Emphasis"><text:span text:style-name="T1">Dejavnosti:</text:span></text:span><text:span text:style-name="T1"> pogovor, poimenovanje, opisovanje, pripovedovanje, branje slikanic, rime, izštevanke, uganke, zlogovanje, igre z glasovi, lutkovne igre, dramatizacije in ustvarjanje zgodb.</text:span></text:p>
      <text:h text:style-name="P12" text:outline-level="2">6.3 DRUŽBA</text:h>
      <text:p text:style-name="Text_20_body"><text:span text:style-name="Strong_20_Emphasis"><text:span text:style-name="T1">Cilji:</text:span></text:span><text:span text:style-name="T1"> razvijati občutek pripadnosti, empatijo, sodelovanje, odgovornost, socialno razumevanje ter spoštovanje sebe in drugih.</text:span></text:p>
      <text:p text:style-name="Text_20_body"><text:span text:style-name="Strong_20_Emphasis"><text:span text:style-name="T1">Dejavnosti:</text:span></text:span><text:span text:style-name="T1"> oblikovanje skupnih dogovorov, sodelovalne igre, skupne naloge, igre vlog, reševanje konfliktnih situacij, spoznavanje različnih družin, poklicev, ustanov, praznikov in običajev ter medgeneracijsko sodelovanje.</text:span></text:p>
      <text:h text:style-name="P12" text:outline-level="2">6.4 UMETNOST</text:h>
      <text:p text:style-name="Text_20_body"><text:span text:style-name="Strong_20_Emphasis"><text:span text:style-name="T1">Cilji:</text:span></text:span><text:span text:style-name="T1"> omogočati doživljanje, raziskovanje in izražanje skozi likovno, glasbeno, plesno in dramsko umetnost.</text:span></text:p>
      <text:p text:style-name="Text_20_body"><text:span text:style-name="Strong_20_Emphasis"><text:span text:style-name="T1">Dejavnosti:</text:span></text:span><text:span text:style-name="T1"> risanje, slikanje, modeliranje, kolaž, tiskanje, ustvarjanje z naravnimi materiali, petje, ritmične igre, igranje na glasbila, poslušanje glasbe, ples, gibalno izražanje, lutkovna igra in dramatizacija.</text:span></text:p>
      <text:h text:style-name="P12" text:outline-level="2">6.5 NARAVA</text:h>
      <text:p text:style-name="Text_20_body"><text:span text:style-name="Strong_20_Emphasis"><text:span text:style-name="T1">Cilji:</text:span></text:span><text:span text:style-name="T1"> spodbujati raziskovanje žive in nežive narave, radovednost, raziskovalno mišljenje ter odgovoren odnos do okolja.</text:span></text:p>
      <text:p text:style-name="Text_20_body"><text:span text:style-name="Strong_20_Emphasis"><text:span text:style-name="T1">Dejavnosti:</text:span></text:span><text:span text:style-name="T1"> opazovanje vremena in letnih časov, spremljanje sprememb v naravi, sejanje in skrb za rastline, raziskovanje zemlje, vode, peska in kamnov, opazovanje živali in žuželk, raziskovanje živalskih sledi ter izvajanje preprostih poskusov.</text:span></text:p>
      <text:h text:style-name="P12" text:outline-level="2">6.6 MATEMATIKA</text:h>
      <text:p text:style-name="Text_20_body"><text:span text:style-name="Strong_20_Emphasis"><text:span text:style-name="T1">Cilji:</text:span></text:span><text:span text:style-name="T1"> razvijati matematično mišljenje skozi igro, raziskovanje in vsakodnevne situacije.</text:span></text:p>
      <text:p text:style-name="Text_20_body"><text:span text:style-name="Strong_20_Emphasis"><text:span text:style-name="T1">Dejavnosti:</text:span></text:span><text:span text:style-name="T1"> štetje, primerjanje količin, razvrščanje, urejanje, oblikovanje vzorcev, merjenje, primerjanje velikosti in teže, spoznavanje geometrijskih oblik, prostorskih odnosov, sestavljanje in konstruiranje.</text:span></text:p>
      <text:h text:style-name="P11" text:outline-level="1">7. GOZDNA PEDAGOGIKA</text:h>
      <text:h text:style-name="P12" text:outline-level="2">7.1 Namen in cilji</text:h>
      <text:p text:style-name="P10">Vrtec pri svojem vzgojno-izobraževalnem delu vključuje načela gozdne pedagogike. Naravno okolje predstavlja pomemben prostor za igro, gibanje, raziskovanje, ustvarjanje in pridobivanje neposrednih izkušenj.</text:p>
      <text:p text:style-name="P10"><text:soft-page-break/>Cilji so razvijati pozitiven in odgovoren odnos do narave, radovednost, samostojnost, vztrajnost, gibalne sposobnosti, senzorno zaznavanje, ustvarjalnost, sodelovanje in sposobnost reševanja problemov.</text:p>
      <text:h text:style-name="P12" text:outline-level="2">7.2 Organizacija in izvajanje dejavnosti v naravnem okolju</text:h>
      <text:p text:style-name="P10">Gibanje in bivanje na prostem bosta pomemben del vsakodnevnega vzgojno-izobraževalnega dela. Otrokom bomo omogočali redne dejavnosti na igrišču, sprehodih, v gozdu in drugih primernih naravnih okoljih.</text:p>
      <text:p text:style-name="P10">Dejavnosti bomo izvajali v različnih letnih časih in vremenskih razmerah. Dež, mraz ali oblačno vreme sami po sebi ne bodo razlog za opustitev dejavnosti, če bodo otroci ustrezno oblečeni in obuti ter bodo razmere varne.</text:p>
      <text:p text:style-name="P10">Ob močnem vetru, nevihti, ekstremnih temperaturah, poledici ali drugih nevarnih razmerah bomo dejavnost prilagodili, prestavili ali izvedli na drugi primerni lokaciji.</text:p>
      <text:h text:style-name="P12" text:outline-level="2">7.3 Dejavnosti po načelih gozdne pedagogike</text:h>
      <text:p text:style-name="P10">Otrokom bomo omogočali prosto in raziskovalno igro, gibanje po različnih naravnih podlagah, premagovanje naravnih ovir, raziskovanje rastlin, živali in naravnih pojavov, zbiranje in razvrščanje naravnih materialov, gradnjo in konstruiranje, štetje, merjenje, ustvarjanje ter poslušanje zvokov narave.</text:p>
      <text:h text:style-name="P12" text:outline-level="2">7.4 Tematske vsebine</text:h>
      <text:p text:style-name="P10">Tematske vsebine bomo povezovali z letnimi časi, spremembami v naravi, interesi in pobudami otrok ter področji Kurikuluma za vrtce.</text:p>
      <text:p text:style-name="P10">Vsebine bodo povezane z drevesi, gozdnimi živalmi in njihovimi sledmi, barvami in zvoki narave, vodo, zemljo, svetlobo in senco, vremenskimi pojavi, prijateljstvom, čustvi, sodelovanjem ter odgovornim odnosom do narave.</text:p>
      <text:h text:style-name="P12" text:outline-level="2">7.5 Sodelovanje in obveščanje staršev</text:h>
      <text:p text:style-name="P10">Starši bodo na začetku šolskega leta seznanjeni z vključevanjem načel gozdne pedagogike, pomenom rednega gibanja in bivanja na prostem ter priporočili glede primerne obleke in obutve.</text:p>
      <text:p text:style-name="P10">O načrtovanih daljših dejavnostih v naravi, pohodih, izletih in drugih posebnostih bodo pravočasno obveščeni.</text:p>
      <text:h text:style-name="P12" text:outline-level="2">7.6 Spremljanje in evalvacija</text:h>
      <text:p text:style-name="P10">Spremljali bomo otrokovo vključevanje, samostojnost, raziskovalno vedenje, vztrajnost, gibalne spretnosti, ustvarjalnost, sodelovanje, pobude in odnos do narave.</text:p>
      <text:h text:style-name="P11" text:outline-level="1">8. OBOGATITVENE IN DODATNE DEJAVNOSTI TER ZUNANJI IZVAJALCI</text:h>
      <text:h text:style-name="P12" text:outline-level="2">8.1 Glasbene urice</text:h>
      <text:p text:style-name="Text_20_body"><text:span text:style-name="T1">Glasbene urice bo izvajal </text:span><text:span text:style-name="Strong_20_Emphasis"><text:span text:style-name="T1">Vasja Bajde</text:span></text:span><text:span text:style-name="T1"> v sodelovanju s strokovnimi delavci vrtca.</text:span></text:p>
      <text:p text:style-name="P10"><text:soft-page-break/>Otroci bodo skozi petje, poslušanje glasbe, ritmične igre, igranje na glasbila, glasbeno-gibalne igre, ples ter raziskovanje zvokov razvijali veselje do glasbe, slušno pozornost, občutek za ritem, glasbeni spomin in ustvarjalnost.</text:p>
      <text:h text:style-name="P12" text:outline-level="2">8.2 Igrivo spoznavanje angleškega in nemškega jezika</text:h>
      <text:p text:style-name="Text_20_body"><text:span text:style-name="T1">Igrivo spoznavanje angleškega in nemškega jezika bo izvajala </text:span><text:span text:style-name="Strong_20_Emphasis"><text:span text:style-name="T1">Mojca Gura</text:span></text:span><text:span text:style-name="T1">.</text:span></text:p>
      <text:p text:style-name="P10">Namen ne bo formalno poučevanje tujega jezika, temveč ustvarjanje pozitivnih prvih izkušenj z jezikoma. Dejavnosti bodo potekale skozi pesmice, rime, gibalne igre, slikovne kartice, lutkovne igre, kratke zgodbe ter igrivo spoznavanje osnovnega besedišča.</text:p>
      <text:h text:style-name="P12" text:outline-level="2">8.3 Joga za otroke</text:h>
      <text:p text:style-name="P10">Joga za otroke bo vključena kot razvojno primerna gibalna dejavnost. Otroci bodo skozi igro, gibanje, preproste položaje, dihanje in sproščanje razvijali telesno zavedanje, ravnotežje, koordinacijo in sposobnost umirjanja.</text:p>
      <text:h text:style-name="P12" text:outline-level="2">8.4 Joga za starše</text:h>
      <text:p text:style-name="Text_20_body"><text:span text:style-name="T1">Jogo za starše bo izvajala </text:span><text:span text:style-name="Strong_20_Emphasis"><text:span text:style-name="T1">Valentina Rakuša</text:span></text:span><text:span text:style-name="T1">. Dejavnost predstavlja dodatno možnost povezovanja vrtca s starši.</text:span></text:p>
      <text:h text:style-name="P12" text:outline-level="2">8.5 Sodelovanje z drugimi zunanjimi izvajalci</text:h>
      <text:p text:style-name="P10">Zunanji izvajalci bodo s svojim znanjem, izkušnjami in dejavnostmi bogatili program vrtca.</text:p>
      <text:p text:style-name="P10">Pred izvedbo bomo preverili razvojno primernost vsebine, način izvedbe in pogoje za varno sodelovanje otrok.</text:p>
      <text:h text:style-name="P11" text:outline-level="1">9. NAČRTOVANE DEJAVNOSTI, SREČANJA, OBISKI IN DOGODKI</text:h>
      <text:p text:style-name="P10">V šolskem letu 2026/2027 načrtujemo:</text:p>
      <text:list text:style-name="L33">
        <text:list-item>
          <text:p text:style-name="P82">obisk knjižnice in pravljične ure; </text:p>
        </text:list-item>
        <text:list-item>
          <text:p text:style-name="P82">lutkovne in gledališke predstave; </text:p>
        </text:list-item>
        <text:list-item>
          <text:p text:style-name="P82">srečanje z gasilci oziroma obisk gasilskega doma; </text:p>
        </text:list-item>
        <text:list-item>
          <text:p text:style-name="P82">srečanje s policistom; </text:p>
        </text:list-item>
        <text:list-item>
          <text:p text:style-name="P82">srečanje z reševalcem; </text:p>
        </text:list-item>
        <text:list-item>
          <text:p text:style-name="P82">srečanje z zdravstvenim delavcem; </text:p>
        </text:list-item>
        <text:list-item>
          <text:p text:style-name="P82">srečanje s čebelarjem; </text:p>
        </text:list-item>
        <text:list-item>
          <text:p text:style-name="P82">obisk kmetije; </text:p>
        </text:list-item>
        <text:list-item>
          <text:p text:style-name="P82">srečanje z glasbenikom; </text:p>
        </text:list-item>
        <text:list-item>
          <text:p text:style-name="P82">sodelovanje s Tačkami pomagačkami; </text:p>
        </text:list-item>
        <text:list-item>
          <text:p text:style-name="P82">predstavitve različnih poklicev; </text:p>
        </text:list-item>
        <text:list-item>
          <text:p text:style-name="P82">športne in gibalne dejavnosti; </text:p>
        </text:list-item>
        <text:list-item>
          <text:p text:style-name="P82">raziskovalne sprehode in izlete; </text:p>
        </text:list-item>
        <text:list-item>
          <text:p text:style-name="P82">sezonske dejavnosti; </text:p>
        </text:list-item>
        <text:list-item>
          <text:p text:style-name="P82">miklavževanje; </text:p>
        </text:list-item>
        <text:list-item>
          <text:p text:style-name="P82">decembrsko praznično srečanje; </text:p>
        </text:list-item>
        <text:list-item>
          <text:p text:style-name="P82">prihod Božička; </text:p>
        </text:list-item>
        <text:list-item>
          <text:p text:style-name="P82"><text:soft-page-break/>pustovanje; </text:p>
        </text:list-item>
        <text:list-item>
          <text:p text:style-name="P82">srečanje s kurenti; </text:p>
        </text:list-item>
        <text:list-item>
          <text:p text:style-name="P82">velikonočne dejavnosti; </text:p>
        </text:list-item>
        <text:list-item>
          <text:p text:style-name="P82">nočitev v vrtcu; </text:p>
        </text:list-item>
        <text:list-item>
          <text:p text:style-name="P82">možnost izvedbe tabora; </text:p>
        </text:list-item>
        <text:list-item>
          <text:p text:style-name="P82">medgeneracijska srečanja; </text:p>
        </text:list-item>
        <text:list-item>
          <text:p text:style-name="P82">ustvarjalne delavnice s starši; </text:p>
        </text:list-item>
        <text:list-item>
          <text:p text:style-name="P82">družinsko druženje oziroma piknik; </text:p>
        </text:list-item>
        <text:list-item>
          <text:p text:style-name="P83">zaključno srečanje. </text:p>
        </text:list-item>
      </text:list>
      <text:p text:style-name="P10">Pri srečanjih s predstavniki različnih poklicev bomo otrokom omogočili postavljanje vprašanj, opazovanje pripomočkov, praktično preizkušanje, kadar bo to mogoče in varno, ter podoživljanje izkušenj skozi igro, pripovedovanje, risanje in dramatizacijo.</text:p>
      <text:h text:style-name="P11" text:outline-level="1">10. PROJEKTI IN PROGRAMI</text:h>
      <text:p text:style-name="P10">V šolskem letu 2026/2027 načrtujemo:</text:p>
      <text:list text:style-name="L34">
        <text:list-item>
          <text:p text:style-name="P84">Bralni nahrbtnik; </text:p>
        </text:list-item>
        <text:list-item>
          <text:p text:style-name="P84">Pasavček; </text:p>
        </text:list-item>
        <text:list-item>
          <text:p text:style-name="P84">Ekošola; </text:p>
        </text:list-item>
        <text:list-item>
          <text:p text:style-name="P84">Čisti zobki; </text:p>
        </text:list-item>
        <text:list-item>
          <text:p text:style-name="P84">Medimedo; </text:p>
        </text:list-item>
        <text:list-item>
          <text:p text:style-name="P84">jogo za otroke; </text:p>
        </text:list-item>
        <text:list-item>
          <text:p text:style-name="P84">dejavnosti po načelih gozdne pedagogike; </text:p>
        </text:list-item>
        <text:list-item>
          <text:p text:style-name="P85">druge strokovno ustrezne projekte glede na potrebe otrok, aktualno ponudbo in možnosti vrtca. </text:p>
        </text:list-item>
      </text:list>
      <text:h text:style-name="P11" text:outline-level="1">11. NAČRT SODELOVANJA S STARŠI</text:h>
      <text:p text:style-name="P10">Sodelovanje s starši bo temeljilo na medsebojnem spoštovanju, zaupanju, strokovnosti, varovanju zasebnosti ter odprti in sprotni komunikaciji.</text:p>
      <text:h text:style-name="P12" text:outline-level="2">11.1 Roditeljski sestanki</text:h>
      <text:p text:style-name="Text_20_body"><text:span text:style-name="Strong_20_Emphasis"><text:span text:style-name="T1">1. roditeljski sestanek: 3. september 2026 ob 17.00</text:span></text:span></text:p>
      <text:p text:style-name="P10">Predstavitev organizacije dela, Letnega delovnega načrta, prednostne naloge, vključevanja načel gozdne pedagogike, obogatitvenih dejavnosti, projektov in načrtovanih dogodkov.</text:p>
      <text:p text:style-name="Text_20_body"><text:span text:style-name="Strong_20_Emphasis"><text:span text:style-name="T1">2. roditeljski sestanek: 21. januar 2027 ob 17.00</text:span></text:span></text:p>
      <text:p text:style-name="P10">Evalvacija prvega dela šolskega leta, predstavitev izvedenih dejavnosti, spremljanje prednostne naloge in predstavitev načrtov za drugi del šolskega leta.</text:p>
      <text:p text:style-name="Text_20_body"><text:span text:style-name="Strong_20_Emphasis"><text:span text:style-name="T1">3. roditeljski sestanek: 27. maj 2027 ob 17.00</text:span></text:span></text:p>
      <text:p text:style-name="P10">Pregled realizacije programa, priprava na zaključek šolskega leta, poletna organizacija ter evalvacija sodelovanja.</text:p>
      <text:h text:style-name="P12" text:outline-level="2"><text:soft-page-break/>11.2 Pogovorne ure</text:h>
      <text:p text:style-name="P10">Pogovorne ure bodo praviloma potekale vsak prvi četrtek v mesecu od 16.00 do 17.00:</text:p>
      <text:list text:style-name="L35">
        <text:list-item>
          <text:list>
            <text:list-item>
              <text:p text:style-name="P86">oktober 2026; </text:p>
            </text:list-item>
            <text:list-item text:start-value="5">
              <text:p text:style-name="P86">november 2026; </text:p>
            </text:list-item>
            <text:list-item text:start-value="3">
              <text:p text:style-name="P86">december 2026; </text:p>
            </text:list-item>
            <text:list-item text:start-value="7">
              <text:p text:style-name="P86">januar 2027; </text:p>
            </text:list-item>
            <text:list-item text:start-value="4">
              <text:p text:style-name="P86">februar 2027; </text:p>
            </text:list-item>
            <text:list-item text:start-value="4">
              <text:p text:style-name="P86">marec 2027; </text:p>
            </text:list-item>
            <text:list-item>
              <text:p text:style-name="P86">april 2027; </text:p>
            </text:list-item>
            <text:list-item text:start-value="6">
              <text:p text:style-name="P86">maj 2027; </text:p>
            </text:list-item>
            <text:list-item text:start-value="3">
              <text:p text:style-name="P87">junij 2027. </text:p>
            </text:list-item>
          </text:list>
        </text:list-item>
      </text:list>
      <text:p text:style-name="P10">Namenjene bodo poglobljenemu pogovoru o otrokovem počutju, vključevanju v skupino, odnosih, interesih, samostojnosti, razvoju in napredku.</text:p>
      <text:h text:style-name="P12" text:outline-level="2">11.3 Druge oblike sodelovanja s starši</text:h>
      <text:p text:style-name="P10">Izvajali bomo:</text:p>
      <text:list text:style-name="L36">
        <text:list-item>
          <text:p text:style-name="P88">vsakodnevno kratko izmenjavo pomembnih informacij; </text:p>
        </text:list-item>
        <text:list-item>
          <text:p text:style-name="P88">individualne pogovore; </text:p>
        </text:list-item>
        <text:list-item>
          <text:p text:style-name="P88">obveščanje o dejavnostih in dogodkih; </text:p>
        </text:list-item>
        <text:list-item>
          <text:p text:style-name="P88">ustvarjalne delavnice; </text:p>
        </text:list-item>
        <text:list-item>
          <text:p text:style-name="P88">Bralni nahrbtnik; </text:p>
        </text:list-item>
        <text:list-item>
          <text:p text:style-name="P88">predstavitve poklicev in spretnosti staršev; </text:p>
        </text:list-item>
        <text:list-item>
          <text:p text:style-name="P88">medgeneracijska srečanja; </text:p>
        </text:list-item>
        <text:list-item>
          <text:p text:style-name="P88">družinska druženja; </text:p>
        </text:list-item>
        <text:list-item>
          <text:p text:style-name="P89">zaključno srečanje. </text:p>
        </text:list-item>
      </text:list>
      <text:h text:style-name="P11" text:outline-level="1">12. SODELOVANJE Z ZUNANJIMI INSTITUCIJAMI IN LOKALNIM OKOLJEM</text:h>
      <text:p text:style-name="P10">Načrtujemo sodelovanje:</text:p>
      <text:list text:style-name="L37">
        <text:list-item>
          <text:p text:style-name="P90">s knjižnico; </text:p>
        </text:list-item>
        <text:list-item>
          <text:p text:style-name="P90">z gasilskim društvom; </text:p>
        </text:list-item>
        <text:list-item>
          <text:p text:style-name="P90">s policijo; </text:p>
        </text:list-item>
        <text:list-item>
          <text:p text:style-name="P90">z zdravstvenimi in reševalnimi službami; </text:p>
        </text:list-item>
        <text:list-item>
          <text:p text:style-name="P90">s čebelarji; </text:p>
        </text:list-item>
        <text:list-item>
          <text:p text:style-name="P90">s kmetijami; </text:p>
        </text:list-item>
        <text:list-item>
          <text:p text:style-name="P90">s kulturnimi ustanovami; </text:p>
        </text:list-item>
        <text:list-item>
          <text:p text:style-name="P90">s športnimi društvi; </text:p>
        </text:list-item>
        <text:list-item>
          <text:p text:style-name="P90">z glasbenimi izvajalci; </text:p>
        </text:list-item>
        <text:list-item>
          <text:p text:style-name="P90">z izvajalko angleškega in nemškega jezika; </text:p>
        </text:list-item>
        <text:list-item>
          <text:p text:style-name="P90">s Tačkami pomagačkami; </text:p>
        </text:list-item>
        <text:list-item>
          <text:p text:style-name="P91">z drugimi društvi, ustanovami in posamezniki glede na načrtovane dejavnosti in aktualne možnosti. </text:p>
        </text:list-item>
      </text:list>
      <text:h text:style-name="P11" text:outline-level="1"><text:soft-page-break/>13. NAČRT STROKOVNEGA IZPOPOLNJEVANJA IN IZOBRAŽEVANJA</text:h>
      <text:p text:style-name="P10">Strokovno izpopolnjevanje zaposlenih bomo načrtovali glede na prednostno nalogo vrtca, strokovne potrebe zaposlenih in aktualno ponudbo izobraževanj.</text:p>
      <text:h text:style-name="P12" text:outline-level="2">13.1 Kurikulum za vrtce (2025)</text:h>
      <text:p text:style-name="P10">Strokovni delavci bodo poglabljali razumevanje in uresničevanje Kurikuluma za vrtce (2025), zlasti na področju razvojno-procesnega pristopa, otrokove participacije in iniciativnosti, proste igre, individualizacije in diferenciacije ter opazovanja, refleksije in evalvacije.</text:p>
      <text:h text:style-name="P12" text:outline-level="2">13.2 Gozdna pedagogika in učenje v naravnem okolju</text:h>
      <text:p text:style-name="P10">Strokovno izpopolnjevanje bo povezano s prednostno nalogo vrtca.</text:p>
      <text:p text:style-name="P10">Poudarek bo na načrtovanju kakovostnih dejavnosti v naravnem okolju, prosti in raziskovalni igri, izkustvenem učenju, uporabi naravnih in nestrukturiranih materialov, vključevanju področij Kurikuluma v naravno okolje ter zagotavljanju varnosti otrok.</text:p>
      <text:p text:style-name="P10">Pridobljena znanja bodo zaposleni izmenjevali ter jih smiselno prenašali v neposredno vzgojno-izobraževalno delo.</text:p>
      <text:h text:style-name="P11" text:outline-level="1">14. NAČRT SPREMLJANJA, VARNOSTI IN EVALVACIJE</text:h>
      <text:h text:style-name="P12" text:outline-level="2">14.1 Spremljanje in evalvacija vzgojno-izobraževalnega dela</text:h>
      <text:p text:style-name="P10">Evalvacija bo sestavni del vzgojno-izobraževalnega procesa.</text:p>
      <text:p text:style-name="P10">Pri spremljanju bomo ugotavljali, kako so se otroci vključevali, kaj jih je pritegnilo, katere pobude so izrazili, kako so sodelovali, katere strategije so uporabljali, kje so potrebovali podporo, kaj so želeli nadaljevati ali dodatno raziskovati ter kako je bilo treba prilagoditi okolje, materiale ali pristop strokovnega delavca.</text:p>
      <text:p text:style-name="P10">Uporabljali bomo opazovanje otrok, zapise strokovnih delavcev, izjave in izdelke otrok, pogovore, strokovno refleksijo, spremljanje realizacije Letnega delovnega načrta ter povratne informacije staršev in zunanjih izvajalcev.</text:p>
      <text:p text:style-name="P10">Ob koncu šolskega leta bomo pripravili letno evalvacijo Letnega delovnega načrta.</text:p>
      <text:h text:style-name="P12" text:outline-level="2">14.2 Načrt zagotavljanja varnega in spodbudnega vzgojnega okolja</text:h>
      <text:p text:style-name="P10">Vrtec bo sistematično skrbel za telesno in čustveno varno, vključujoče, spoštljivo in spodbudno vzgojno okolje.</text:p>
      <text:p text:style-name="P10">Posebno pozornost bomo namenjali:</text:p>
      <text:list text:style-name="L38">
        <text:list-item>
          <text:p text:style-name="P92">spoštljivi in odzivni komunikaciji; </text:p>
        </text:list-item>
        <text:list-item>
          <text:p text:style-name="P92">varovanju otrokovega dostojanstva; </text:p>
        </text:list-item>
        <text:list-item>
          <text:p text:style-name="P92">spremljanju otrokovega počutja; </text:p>
        </text:list-item>
        <text:list-item>
          <text:p text:style-name="P92">prepoznavanju otrokovih potreb in stisk; </text:p>
        </text:list-item>
        <text:list-item>
          <text:p text:style-name="P92">pozitivnim odnosom med otroki; </text:p>
        </text:list-item>
        <text:list-item>
          <text:p text:style-name="P92">preprečevanju nasilja, izključevanja in neprimernega ravnanja; </text:p>
        </text:list-item>
        <text:list-item>
          <text:p text:style-name="P92">podpori pri izražanju čustev; </text:p>
        </text:list-item>
        <text:list-item>
          <text:p text:style-name="P92"><text:soft-page-break/>konstruktivnemu reševanju konfliktov; </text:p>
        </text:list-item>
        <text:list-item>
          <text:p text:style-name="P92">podpori pri samouravnavanju; </text:p>
        </text:list-item>
        <text:list-item>
          <text:p text:style-name="P92">možnosti umika in umirjanja; </text:p>
        </text:list-item>
        <text:list-item>
          <text:p text:style-name="P92">upoštevanju individualnih potreb; </text:p>
        </text:list-item>
        <text:list-item>
          <text:p text:style-name="P93">zagotavljanju telesne varnosti. </text:p>
        </text:list-item>
      </text:list>
      <text:h text:style-name="P12" text:outline-level="2">14.3 Ukrepi za zagotavljanje varnega in spodbudnega vzgojnega okolja</text:h>
      <text:p text:style-name="P10">Vrtec bo zagotavljal jasne in razvojno primerne dogovore, predvidljive dnevne rutine, ustrezen nadzor, varno organizacijo prostora in dejavnosti ter pravočasno odzivanje na otrokove potrebe in stiske.</text:p>
      <text:p text:style-name="P10">Ob zaznavi nasilja, zanemarjanja, ogroženosti ali drugih okoliščin, ki bi lahko vplivale na otrokovo varnost in dobrobit, bodo zaposleni ukrepali v skladu z veljavnimi predpisi in internimi postopki vrtca ter po potrebi sodelovali s starši in pristojnimi strokovnimi službami.</text:p>
      <text:h text:style-name="P12" text:outline-level="2">14.4 Usposabljanje zaposlenih za zagotavljanje varnega in spodbudnega vzgojnega okolja</text:h>
      <text:p text:style-name="P10">Zaposleni bodo znanje, potrebno za zagotavljanje varnega in spodbudnega vzgojnega okolja, obnavljali in nadgrajevali v okviru strokovnih srečanj, izobraževanj, strokovne refleksije in izmenjave primerov dobre prakse.</text:p>
      <text:h text:style-name="P12" text:outline-level="2">14.5 Spremljanje in evalvacija ukrepov</text:h>
      <text:p text:style-name="P10">Spremljali bomo počutje in vključevanje otrok, kakovost medsebojnih odnosov, načine reševanja konfliktov, ustreznost organizacije prostora in dejavnosti ter učinkovitost uporabljenih pristopov.</text:p>
      <text:p text:style-name="P10">Ugotovitve bomo vključili v letno evalvacijo ter jih uporabili kot izhodišče za nadaljnje izboljševanje kakovosti dela vrtca.</text:p>
      <text:h text:style-name="P11" text:outline-level="1">15. ETIČNA NAČELA DELOVANJA VRTCA</text:h>
      <text:p text:style-name="P10">Delo vrtca bo temeljilo na spoštovanju otrokovega dostojanstva, individualnosti, zasebnosti ter pravice do varnega in spodbudnega okolja.</text:p>
      <text:p text:style-name="Text_20_body"><text:span text:style-name="Strong_20_Emphasis"><text:span text:style-name="T1">Spoštovanje otroka</text:span></text:span><text:span text:style-name="T1"><text:line-break/>Otroka sprejemamo kot edinstvenega posameznika z lastnimi potrebami, sposobnostmi, interesi, čustvi in tempom razvoja.</text:span></text:p>
      <text:p text:style-name="Text_20_body"><text:span text:style-name="Strong_20_Emphasis"><text:span text:style-name="T1">Telesna in čustvena varnost</text:span></text:span><text:span text:style-name="T1"><text:line-break/>Vsi zaposleni skrbijo za varno, predvidljivo in čustveno podporno okolje.</text:span></text:p>
      <text:p text:style-name="Text_20_body"><text:span text:style-name="Strong_20_Emphasis"><text:span text:style-name="T1">Otrokova participacija</text:span></text:span><text:span text:style-name="T1"><text:line-break/>Otroka poslušamo, upoštevamo njegove pobude ter mu glede na razvojne zmožnosti omogočamo sodelovanje pri odločitvah, povezanih z življenjem v skupini.</text:span></text:p>
      <text:p text:style-name="Text_20_body"><text:span text:style-name="Strong_20_Emphasis"><text:span text:style-name="T1">Enake možnosti in vključevanje</text:span></text:span><text:span text:style-name="T1"><text:line-break/>Dejavnosti in okolje prilagajamo tako, da omogočamo sodelovanje otrok z različnimi potrebami, zmožnostmi in izkušnjami.</text:span></text:p>
      <text:p text:style-name="Text_20_body"><text:soft-page-break/><text:span text:style-name="Strong_20_Emphasis"><text:span text:style-name="T1">Spoštljiva komunikacija</text:span></text:span><text:span text:style-name="T1"><text:line-break/>Z otroki, starši in sodelavci komuniciramo spoštljivo ter skrbimo za kulturo dialoga in medsebojnega sodelovanja.</text:span></text:p>
      <text:p text:style-name="Text_20_body"><text:span text:style-name="Strong_20_Emphasis"><text:span text:style-name="T1">Varovanje zasebnosti</text:span></text:span><text:span text:style-name="T1"><text:line-break/>Podatke o otrocih in njihovih družinah obravnavamo odgovorno, strokovno in zaupno.</text:span></text:p>
      <text:p text:style-name="Text_20_body"><text:span text:style-name="Strong_20_Emphasis"><text:span text:style-name="T1">Strokovnost</text:span></text:span><text:span text:style-name="T1"><text:line-break/>Strokovne odločitve temeljijo na strokovnem znanju, poznavanju otrokovega razvoja, opazovanju, refleksiji in sodelovanju.</text:span></text:p>
      <text:p text:style-name="Text_20_body"><text:span text:style-name="Strong_20_Emphasis"><text:span text:style-name="T1">Partnerski odnos s starši</text:span></text:span><text:span text:style-name="T1"><text:line-break/>Starše spoštujemo kot pomembne partnerje pri skrbi za otrokovo dobro počutje, razvoj in učenje.</text:span></text:p>
      <text:p text:style-name="Text_20_body"><text:span text:style-name="Strong_20_Emphasis"><text:span text:style-name="T1">Odgovornost do narave</text:span></text:span><text:span text:style-name="T1"><text:line-break/>Z lastnim zgledom in dejavnostmi razvijamo spoštljiv, skrben in odgovoren odnos do naravnega okolja.</text:span></text:p>
      <text:p text:style-name="Text_20_body"><text:span text:style-name="Strong_20_Emphasis"><text:span text:style-name="T1">Medsebojno sodelovanje zaposlenih</text:span></text:span><text:span text:style-name="T1"><text:line-break/>Zaposleni skrbijo za spoštljivo strokovno komunikacijo, medsebojno podporo, ustrezno izmenjavo informacij in konstruktivno reševanje nesoglasij.</text:span></text:p>
      <text:h text:style-name="P11" text:outline-level="1">16. ZAKLJUČEK</text:h>
      <text:p text:style-name="P10">Letni delovni načrt zasebnega vrtca Naši mali škratki za šolsko leto 2026/2027 predstavlja strokovno podlago za načrtovanje, izvajanje, spremljanje in evalvacijo vzgojno-izobraževalnega dela.</text:p>
      <text:p text:style-name="P10">Pri delu bomo izhajali iz Kurikuluma za vrtce (2025) ter upoštevali otrokove razvojne zmožnosti, individualne potrebe, interese in pobude. Poseben pomen bomo namenjali prosti igri, kakovostnim odnosom, samostojnosti, participaciji, gibanju, raziskovanju, ustvarjalnosti in neposrednim izkušnjam.</text:p>
      <text:p text:style-name="Text_20_body"><text:span text:style-name="T1">Osrednja prednostna naloga vrtca v šolskem letu 2026/2027 bo </text:span><text:span text:style-name="Strong_20_Emphasis"><text:span text:style-name="T1">razvoj in vključevanje načel gozdne pedagogike</text:span></text:span><text:span text:style-name="T1">. Otrokom bomo omogočali redno gibanje in bivanje na prostem, raziskovanje naravnega okolja, ustvarjanje z naravnimi materiali ter pridobivanje neposrednih izkušenj v različnih letnih časih.</text:span></text:p>
      <text:p text:style-name="P10">Program bomo bogatili z glasbenimi uricami, igrivim spoznavanjem angleškega in nemškega jezika, jogo, projekti, kulturnimi in športnimi dejavnostmi, obiski ustanov, srečanji s predstavniki različnih poklicev ter sodelovanjem z lokalnim okoljem.</text:p>
      <text:p text:style-name="P10">Kakovostno delo vrtca bomo gradili s sodelovanjem direktorja, pedagoške vodje, vzgojiteljice, pomočnice vzgojiteljice in drugih sodelujočih, s partnerskim odnosom s starši ter s stalnim strokovnim izpopolnjevanjem zaposlenih.</text:p>
      <text:p text:style-name="P10">Uresničevanje Letnega delovnega načrta bomo spremljali skozi vse šolsko leto. Ugotovitve evalvacije bodo predstavljale izhodišče za nadaljnje načrtovanje in razvoj kakovosti vrtca.</text:p>
      <text:p text:style-name="P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sl" fo:country="SI"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sl" fo:country="SI"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Lucida Sans1" style:font-family-complex="'Lucid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Lucida Sans1" style:font-family-complex="'Lucida Sans'"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5T19:49:21.750582600</meta:creation-date>
    <dc:date>2026-08-25T20:03:33.394579600</dc:date>
    <meta:editing-duration>PT3M21S</meta:editing-duration>
    <meta:editing-cycles>2</meta:editing-cycles>
    <meta:generator>LibreOffice/26.2.5.2$Windows_X86_64 LibreOffice_project/cd7284b4cbbfeb507e630c1aac019f4157393acb</meta:generator>
    <meta:document-statistic meta:table-count="2" meta:image-count="0" meta:object-count="0" meta:page-count="51" meta:paragraph-count="1142" meta:word-count="12817" meta:character-count="98225" meta:non-whitespace-character-count="86756"/>
  </office:meta>
</office:document-meta>
</file>